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BINNENGEKOMEN AANVRAAG OMGEVINGSVERGUNNING BOUW RIJKSWEG 14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ontvangen:</text:p>
            <text:p text:style-name="common-al"/>
            <text:p text:style-name="common-al">
            <text:span text:style-name="nadrukvet">-</text:span>
            <text:span text:style-name="nadrukvet">Rijksweg 14 Helvoirt, plaatsen aanbouw achterzijde van de woning en plaatsen dakkapel, Z25-291600</text:span>
            <text:span text:style-name="nadrukvet">.</text:span>
          </text:p>
            <text:p text:style-name="common-al"/>
            <text:p text:style-name="common-al">De aanvraag is ontvangen op 1 mei 2025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201910</text:span><text:line-break/><text:date style:data-style-name="dag" text:fixed="true" text:date-value="2025-05-14"/><text:line-break/><text:date style:data-style-name="jaar" text:fixed="true" text:date-value="2025-05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1910</text:span><text:date style:data-style-name="nicedate" text:fixed="true" text:date-value="2025-05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01910</text:span><text:date style:data-style-name="nicedate" text:fixed="true" text:date-value="2025-05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1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BINNENGEKOMEN AANVRAAG OMGEVINGSVERGUNNING BOUW RIJKSWEG 14 HELVOIRT</meta:user-defined>
    <meta:user-defined meta:name="DCTERMS.W3CDTF/DCTERMS.available">2025-05-14</meta:user-defined>
    <meta:user-defined meta:name="DCTERMS.W3CDTF/OVERHEIDop.jaargang">2025</meta:user-defined>
    <meta:user-defined meta:name="OVERHEIDop.publicationIssue">201910</meta:user-defined>
    <meta:user-defined meta:name="OVERHEIDop.GmbID/DC.identifier">gmb-2025-201910</meta:user-defined>
    <meta:user-defined meta:name="OVERHEIDop.versieInformatie"/>
  </office:meta>
</office:document-meta>
</file>