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in en rond Kollumerzw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8-01-2025 hebben burgemeester en wethouders van de gemeente Noardeast-Fryslân een aanvraag ontvangen voor een omgevingsvergunning op locatie in en rond Kollumerzwaag. De aanvraag is geregistreerd onder zaaknummer 2025-012361. De aanvraag betreft het aanleggen van kabels en leidingen (verzwaren stroomnet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0162</text:span><text:line-break/><text:date style:data-style-name="dag" text:fixed="true" text:date-value="2025-01-22"/><text:line-break/><text:date style:data-style-name="jaar" text:fixed="true" text:date-value="2025-0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162</text:span><text:date style:data-style-name="nicedate" text:fixed="true" text:date-value="2025-0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162</text:span><text:date style:data-style-name="nicedate" text:fixed="true" text:date-value="2025-0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5-012361</meta:user-defined>
    <meta:user-defined meta:name="DCTERMS.abstract">Aanvraag omgevingsvergunning voor het aanleggen van kabels en leidingen (verzwaren stroomnet) op locatie in en rond Kollumerzwaag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Ontvangst aanvraag omgevingsvergunning in en rond Kollumerzwaag</meta:user-defined>
    <meta:user-defined meta:name="DCTERMS.W3CDTF/DCTERMS.available">2025-01-22</meta:user-defined>
    <meta:user-defined meta:name="DCTERMS.W3CDTF/OVERHEIDop.jaargang">2025</meta:user-defined>
    <meta:user-defined meta:name="OVERHEIDop.publicationIssue">20162</meta:user-defined>
    <meta:user-defined meta:name="OVERHEIDop.GmbID/DC.identifier">gmb-2025-20162</meta:user-defined>
    <meta:user-defined meta:name="OVERHEIDop.versieInformatie"/>
  </office:meta>
</office:document-meta>
</file>