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Rapsodie 59, 1507 TJ Zaandam - technische bouwactiviteit - het bouwen van een dakopbouw op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5041951 - technische bouwactiviteit - het bouwen van een dakopbouw op de woning -  - op de locatie Rapsodie 59, 1507 TJ Zaandam</text:p>
            <text:p text:style-name="common-al">Aanvraag ontvangen: 01-05-2025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0">
              <text:list-item text:style-override="id1-3-2-1-1-10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00990</text:span><text:line-break/><text:date style:data-style-name="dag" text:fixed="true" text:date-value="2025-05-08"/><text:line-break/><text:date style:data-style-name="jaar" text:fixed="true" text:date-value="2025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0990</text:span><text:date style:data-style-name="nicedate" text:fixed="true" text:date-value="2025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0990</text:span><text:date style:data-style-name="nicedate" text:fixed="true" text:date-value="2025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5041951</meta:user-defined>
    <dc:language>nl</dc:language>
    <meta:user-defined meta:name="OVERHEIDop.locatietype/OVERHEIDop.gebiedsmarkering">Punt</meta:user-defined>
    <meta:user-defined meta:name="DC.title">Aanvraag omgevingsvergunning - Rapsodie 59, 1507 TJ Zaandam - technische bouwactiviteit - het bouwen van een dakopbouw op de woning</meta:user-defined>
    <meta:user-defined meta:name="DCTERMS.W3CDTF/DCTERMS.available">2025-05-08</meta:user-defined>
    <meta:user-defined meta:name="DCTERMS.W3CDTF/OVERHEIDop.jaargang">2025</meta:user-defined>
    <meta:user-defined meta:name="OVERHEIDop.publicationIssue">200990</meta:user-defined>
    <meta:user-defined meta:name="OVERHEIDop.GmbID/DC.identifier">gmb-2025-200990</meta:user-defined>
    <meta:user-defined meta:name="OVERHEIDop.versieInformatie"/>
  </office:meta>
</office:document-meta>
</file>