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aanbrengen van gevelreclame (bouw), Seinedreef 4, 3562KN Utrecht,  GU-Z2025-00083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einedreef 4, 3562KN Utrecht</text:p>
            <text:p text:style-name="common-al">GU-Z2025-0008332</text:p>
            <text:p text:style-name="common-al">Toelichting: het aanbrengen van gevelreclame (bouw)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0304</text:span><text:line-break/><text:date style:data-style-name="dag" text:fixed="true" text:date-value="2025-05-08"/><text:line-break/><text:date style:data-style-name="jaar" text:fixed="true" text:date-value="2025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0304</text:span><text:date style:data-style-name="nicedate" text:fixed="true" text:date-value="2025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0304</text:span><text:date style:data-style-name="nicedate" text:fixed="true" text:date-value="2025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8332</meta:user-defined>
    <meta:user-defined meta:name="DCTERMS.abstract">Toelichting: het aanbrengen van gevelreclame (bouw)</meta:user-defined>
    <dc:language>nl</dc:language>
    <meta:user-defined meta:name="OVERHEIDop.locatietype/OVERHEIDop.gebiedsmarkering">Vlak</meta:user-defined>
    <meta:user-defined meta:name="DC.title">Verlenging beslistermijn omgevingsvergunning, het aanbrengen van gevelreclame (bouw), Seinedreef 4, 3562KN Utrecht,  GU-Z2025-0008332</meta:user-defined>
    <meta:user-defined meta:name="DCTERMS.W3CDTF/DCTERMS.available">2025-05-08</meta:user-defined>
    <meta:user-defined meta:name="DCTERMS.W3CDTF/OVERHEIDop.jaargang">2025</meta:user-defined>
    <meta:user-defined meta:name="OVERHEIDop.publicationIssue">200304</meta:user-defined>
    <meta:user-defined meta:name="OVERHEIDop.GmbID/DC.identifier">gmb-2025-200304</meta:user-defined>
    <meta:user-defined meta:name="OVERHEIDop.versieInformatie"/>
  </office:meta>
</office:document-meta>
</file>