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allieterplein 1 het plaatsen van dakkapel voorzijde woning aan Pallieterplein 1, 4906 EW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Pallieterplein 1, 4906 EW Oosterhout,</text:span> Pallieterplein 1 het plaatsen van dakkapel voorzijde woning (1070575 ontvangen 05-05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7057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00005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005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005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0575</meta:user-defined>
    <dc:language>nl</dc:language>
    <meta:user-defined meta:name="OVERHEIDop.locatietype/OVERHEIDop.gebiedsmarkering">Punt</meta:user-defined>
    <meta:user-defined meta:name="DC.title">Aanvraag vergunning voor Pallieterplein 1 het plaatsen van dakkapel voorzijde woning aan Pallieterplein 1, 4906 EW Oosterhout</meta:user-defined>
    <meta:user-defined meta:name="DCTERMS.W3CDTF/DCTERMS.available">2025-05-15</meta:user-defined>
    <meta:user-defined meta:name="DCTERMS.W3CDTF/OVERHEIDop.jaargang">2025</meta:user-defined>
    <meta:user-defined meta:name="OVERHEIDop.publicationIssue">200005</meta:user-defined>
    <meta:user-defined meta:name="OVERHEIDop.GmbID/DC.identifier">gmb-2025-200005</meta:user-defined>
    <meta:user-defined meta:name="OVERHEIDop.versieInformatie"/>
  </office:meta>
</office:document-meta>
</file>