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aboena 2, Oisterwijk, het bouwen van een vill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aboena 2, Oisterwijk, </text:span>het bouwen van een villa<text:span text:style-name="nadrukvet">.</text:span> Zaaknummer 1032092, verzonden aan aanvrager op 23-04-2025;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94340</text:span><text:line-break/><text:date style:data-style-name="dag" text:fixed="true" text:date-value="2025-05-07"/><text:line-break/><text:date style:data-style-name="jaar" text:fixed="true" text:date-value="2025-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340</text:span><text:date style:data-style-name="nicedate" text:fixed="true" text:date-value="2025-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340</text:span><text:date style:data-style-name="nicedate" text:fixed="true" text:date-value="2025-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2092</meta:user-defined>
    <dc:language>nl</dc:language>
    <meta:user-defined meta:name="OVERHEIDop.locatietype/OVERHEIDop.gebiedsmarkering">Vlak</meta:user-defined>
    <meta:user-defined meta:name="DC.title">Verleende omgevingsvergunning, Saboena 2, Oisterwijk, het bouwen van een villa</meta:user-defined>
    <meta:user-defined meta:name="DCTERMS.W3CDTF/DCTERMS.available">2025-05-07</meta:user-defined>
    <meta:user-defined meta:name="DCTERMS.W3CDTF/OVERHEIDop.jaargang">2025</meta:user-defined>
    <meta:user-defined meta:name="OVERHEIDop.publicationIssue">194340</meta:user-defined>
    <meta:user-defined meta:name="OVERHEIDop.GmbID/DC.identifier">gmb-2025-194340</meta:user-defined>
    <meta:user-defined meta:name="OVERHEIDop.versieInformatie"/>
  </office:meta>
</office:document-meta>
</file>