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POSTITIEF WEIGERINGSBESLUIT BOUWEN ACTIVITEIT IS VERGUNNINGSVRIJ BEOORDEELD – BOSSCHEWEG 45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 besluit hebben genomen: </text:p>
            <text:p text:style-name="common-al"/>
            <text:p text:style-name="common-al">- Bosscheweg 45 Vught, realiseren van een poort aan de voorzijde van de woning, Z25-288200.</text:p>
            <text:p text:style-name="common-al"/>
            <text:p text:style-name="common-al">De aanvraag is geweigerd op 30 april 2025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193571</text:span><text:line-break/><text:date style:data-style-name="dag" text:fixed="true" text:date-value="2025-05-07"/><text:line-break/><text:date style:data-style-name="jaar" text:fixed="true" text:date-value="2025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93571</text:span><text:date style:data-style-name="nicedate" text:fixed="true" text:date-value="2025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93571</text:span><text:date style:data-style-name="nicedate" text:fixed="true" text:date-value="2025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40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POSTITIEF WEIGERINGSBESLUIT BOUWEN ACTIVITEIT IS VERGUNNINGSVRIJ BEOORDEELD – BOSSCHEWEG 45 VUGHT</meta:user-defined>
    <meta:user-defined meta:name="DCTERMS.W3CDTF/DCTERMS.available">2025-05-07</meta:user-defined>
    <meta:user-defined meta:name="DCTERMS.W3CDTF/OVERHEIDop.jaargang">2025</meta:user-defined>
    <meta:user-defined meta:name="OVERHEIDop.publicationIssue">193571</meta:user-defined>
    <meta:user-defined meta:name="OVERHEIDop.GmbID/DC.identifier">gmb-2025-193571</meta:user-defined>
    <meta:user-defined meta:name="OVERHEIDop.versieInformatie"/>
  </office:meta>
</office:document-meta>
</file>