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llem Mulierhof 47 1067S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Tuinuitbreiding Willem Mulierhof 47</text:p>
            <text:p text:style-name="common-al">Zaakadres: Willem Mulierhof 47 1067SJ Amsterdam</text:p>
            <text:p text:style-name="common-al">Datum ontvangst: 01-01-2025</text:p>
            <text:p text:style-name="common-al">Zaaknummer: Z2025-000030</text:p>
            <text:p text:style-name="common-al">DSO-nummer: 202501010007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227</text:span><text:line-break/><text:date style:data-style-name="dag" text:fixed="true" text:date-value="2025-01-16"/><text:line-break/><text:date style:data-style-name="jaar" text:fixed="true" text:date-value="2025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227</text:span><text:date style:data-style-name="nicedate" text:fixed="true" text:date-value="2025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227</text:span><text:date style:data-style-name="nicedate" text:fixed="true" text:date-value="2025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5-000030</meta:user-defined>
    <meta:user-defined meta:name="DCTERMS.abstract">Tuinuitbreiding Willem Mulierhof 47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illem Mulierhof 47 1067SJ Amsterdam</meta:user-defined>
    <meta:user-defined meta:name="DCTERMS.W3CDTF/DCTERMS.available">2025-01-16</meta:user-defined>
    <meta:user-defined meta:name="DCTERMS.W3CDTF/OVERHEIDop.jaargang">2025</meta:user-defined>
    <meta:user-defined meta:name="OVERHEIDop.publicationIssue">19227</meta:user-defined>
    <meta:user-defined meta:name="OVERHEIDop.GmbID/DC.identifier">gmb-2025-19227</meta:user-defined>
    <meta:user-defined meta:name="OVERHEIDop.versieInformatie"/>
  </office:meta>
</office:document-meta>
</file>