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Stadhoudersplein 29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 </text:p>
            <text:p text:style-name="common-al">Stadhoudersplein 29C, 3039ER, draagmuur deels slopen i.v.m. realisatie open keuken (aanvraagdatum 22-04-2025, dossiernummer OMV.25.04.00309). </text:p>
            <text:p text:style-name="common-al">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91372</text:span><text:line-break/><text:date style:data-style-name="dag" text:fixed="true" text:date-value="2025-05-01"/><text:line-break/><text:date style:data-style-name="jaar" text:fixed="true" text:date-value="2025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1372</text:span><text:date style:data-style-name="nicedate" text:fixed="true" text:date-value="2025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1372</text:span><text:date style:data-style-name="nicedate" text:fixed="true" text:date-value="2025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1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Aangevraagde omgevingsvergunning Stadhoudersplein 29C</meta:user-defined>
    <meta:user-defined meta:name="DCTERMS.W3CDTF/DCTERMS.available">2025-05-01</meta:user-defined>
    <meta:user-defined meta:name="DCTERMS.W3CDTF/OVERHEIDop.jaargang">2025</meta:user-defined>
    <meta:user-defined meta:name="OVERHEIDop.publicationIssue">191372</meta:user-defined>
    <meta:user-defined meta:name="OVERHEIDop.GmbID/DC.identifier">gmb-2025-191372</meta:user-defined>
    <meta:user-defined meta:name="OVERHEIDop.versieInformatie"/>
  </office:meta>
</office:document-meta>
</file>