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sportveld Leegsterweg 11 te Warfstermol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r is een evenementenvergunning verleend voor:</text:span>
          </text:p>
            <text:p text:style-name="common-al">Warfstermolen,  sportveld Leegsterweg 11, het organiseren van het Dijkstra Toernooi op 27 juni 2025 van 19.00 uur tot 01.30 uur en op 28 juni 2025 van 10.30 uur tot 02.00 uur (besluit is verzonden op 29 april 2025). </text:p>
            <text:p text:style-name="last-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91201</text:span><text:line-break/><text:date style:data-style-name="dag" text:fixed="true" text:date-value="2025-05-07"/><text:line-break/><text:date style:data-style-name="jaar" text:fixed="true" text:date-value="2025-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91201</text:span><text:date style:data-style-name="nicedate" text:fixed="true" text:date-value="2025-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91201</text:span><text:date style:data-style-name="nicedate" text:fixed="true" text:date-value="2025-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38/xml/MC-DRP-BeschikkingAfhandel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Sociale zekerheid | Organisatie en beleid</meta:user-defined>
    <meta:user-defined meta:name="OVERHEIDop.Rubriek/DC.type">evenementenvergunning</meta:user-defined>
    <meta:user-defined meta:name="OVERHEIDop.referentienummer">20250232</meta:user-defined>
    <dc:language>nl</dc:language>
    <meta:user-defined meta:name="OVERHEIDop.locatietype/OVERHEIDop.gebiedsmarkering">Adres</meta:user-defined>
    <meta:user-defined meta:name="DC.title">Evenementenvergunning sportveld Leegsterweg 11 te Warfstermolen</meta:user-defined>
    <meta:user-defined meta:name="DCTERMS.W3CDTF/DCTERMS.available">2025-05-07</meta:user-defined>
    <meta:user-defined meta:name="DCTERMS.W3CDTF/OVERHEIDop.jaargang">2025</meta:user-defined>
    <meta:user-defined meta:name="OVERHEIDop.publicationIssue">191201</meta:user-defined>
    <meta:user-defined meta:name="OVERHEIDop.GmbID/DC.identifier">gmb-2025-191201</meta:user-defined>
    <meta:user-defined meta:name="OVERHEIDop.versieInformatie"/>
  </office:meta>
</office:document-meta>
</file>