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Floraweg 9, 8312RK Creil: het bouwen van een bedrijfs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april 2025 is een Omgevingsvergunning verleend voor deze locatie. Het gaat om het bouwen van een bedrijfsgebouw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191035</text:span><text:line-break/><text:date style:data-style-name="dag" text:fixed="true" text:date-value="2025-05-01"/><text:line-break/><text:date style:data-style-name="jaar" text:fixed="true" text:date-value="2025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1035</text:span><text:date style:data-style-name="nicedate" text:fixed="true" text:date-value="2025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1035</text:span><text:date style:data-style-name="nicedate" text:fixed="true" text:date-value="2025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5-00000864</meta:user-defined>
    <meta:user-defined meta:name="DCTERMS.abstract">Floraweg 9, 8312RK Creil: Omgevingsvergunning 29 april 2025 het bouwen van een bedrijfsgebouw</meta:user-defined>
    <dc:language>nl</dc:language>
    <meta:user-defined meta:name="OVERHEIDop.locatietype/OVERHEIDop.gebiedsmarkering">Vlak</meta:user-defined>
    <meta:user-defined meta:name="DC.title">Besluit omgevingsvergunning Floraweg 9, 8312RK Creil: het bouwen van een bedrijfsgebouw</meta:user-defined>
    <meta:user-defined meta:name="DCTERMS.W3CDTF/DCTERMS.available">2025-05-01</meta:user-defined>
    <meta:user-defined meta:name="DCTERMS.W3CDTF/OVERHEIDop.jaargang">2025</meta:user-defined>
    <meta:user-defined meta:name="OVERHEIDop.publicationIssue">191035</meta:user-defined>
    <meta:user-defined meta:name="OVERHEIDop.GmbID/DC.identifier">gmb-2025-191035</meta:user-defined>
    <meta:user-defined meta:name="OVERHEIDop.versieInformatie"/>
  </office:meta>
</office:document-meta>
</file>