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erker aan de voorkant van de woning, Van Zuylenstraat 19, 3454ET De Meern,  GU-Z2025-0006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Zuylenstraat 19, 3454ET De Meern</text:p>
            <text:p text:style-name="common-al">GU-Z2025-0006694</text:p>
            <text:p text:style-name="common-al">Toelichting: het bouwen van een erker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0703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0703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0703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6694</meta:user-defined>
    <meta:user-defined meta:name="DCTERMS.abstract">Toelichting: het bouwen van een erker aan de voo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erker aan de voorkant van de woning, Van Zuylenstraat 19, 3454ET De Meern,  GU-Z2025-0006694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0703</meta:user-defined>
    <meta:user-defined meta:name="OVERHEIDop.GmbID/DC.identifier">gmb-2025-190703</meta:user-defined>
    <meta:user-defined meta:name="OVERHEIDop.versieInformatie"/>
  </office:meta>
</office:document-meta>
</file>