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het laten vestigen van een opstalrecht voor elektriciteitswerken t.b.v. de hoogspanningsverbinding aan de Kijldijk en Provincialeweg te Oosterhout]</text:p>
      <text:section text:name="regeling_id1-3-2" text:style-name="regeling">
        <text:section text:name="aanhef_id1-3-2-1" text:style-name="aanhef">
          <text:section text:name="preambule_id1-3-2-1-1" text:style-name="preambule">
            <text:p text:style-name="al">[Gemeente Oosterhout (opstalgever) is voornemens om op de percelen, kadasastraal bekend gemeente Oosterhout, sectie V nummer 89 (ged.) en 1636(ged.) een recht van opstal te vestigen ten behoeve van elektriciteitswerken in het kader van de hoogspanningsverbinding (ten behoeve van Tennet, opstalhouder). </text:p>
            <text:p text:style-name="al"/>
            <text:p text:style-name="al"/>
            <text:p text:style-name="al">Naar het oordeel van de gemeente Oosterhout is Tennet de enige partij die in aanmerking komt voor het vestigen van een opstalrecht op de gemeentelijke grondpercelen, aangezien zij de enige (serieuze) gegadigde is die de werkzaamheden in het kader van de hoogspanningsverbinding kan uitvoeren. </text:p>
          </text:section>
        </text:section>
        <text:section text:name="regeling-tekst_id1-3-2-2" text:style-name="regeling-tekst">
          <text:section text:name="artikel_id1-3-2-2-1" text:style-name="artikel">
            <text:p text:style-name="artikel_kop_titel"><text:span text:style-name="artikel_kop_label"/> <text:span text:style-name="artikel_kop_nr"/> Motivering</text:p>
            <text:p text:style-name="al">Tennet is een erkende beheerder en operator van het hoogspanningsnet in Nederland, verantwoordelijk voor het onderhoud en de uitbreiding van de hoogspanningsinfrastructuur. De werkzaamheden die Tennet uitvoert, zijn van essentieel belang voor de energievoorziening en de verbindingen tussen verschillende netwerken in Nederland. In dit kader is Tennet betrokken bij de aanleg van een hoogspanningsverbinding die ook door de gemeente Oosterhout wordt ondersteund, gezien de strategische ligging van de betrokken grondpercelen. Tennet beschikt over de expertise, middelen en de wettelijke bevoegdheden om de vereiste werkzaamheden op een veilige en efficiënte wijze uit te voeren, hetgeen andere partijen niet kunnen bewerkstelligen. De werkzaamheden zijn daarnaast specifiek gericht op de aanleg en het beheer van de hoogspanningsverbinding, waarvoor geen andere serieuze gegadigden in aanmerking komen die zowel de benodigde infrastructuur kunnen realiseren als voldoen aan de wettelijke en technische vereisten. Om deze redenen acht de gemeente Oosterhout Tennet de enige serieuze gegadigde voor het vestigen van een opstalrecht op de gemeentelijke grondpercelen ten behoeve van de hoogspanningsverbinding.</text:p>
          </text:section>
        </text:section>
        <text:section text:name="bijlage_id1-3-2-3" text:style-name="bijlage">
          <text:p text:style-name="bijlage_top"/>
          <text:section text:name="artikel_id1-3-2-3-1" text:style-name="artikel">
            <text:p text:style-name="artikel_kop_titel"><text:span text:style-name="artikel_kop_label"/> <text:span text:style-name="artikel_kop_nr">Vervaltermijn</text:span> </text:p>
            <text:p text:style-name="al">Indien u zich niet kunt verenigen met de voorgenomen vestiging van het recht van opstal, kunt u uiterlijk binnen een termijn van 20 kalenderdagen na publicatie een kort gedingprocedure aanhangig maken bij de bevoegde voorzieningenrechter. U dient de gemeente hiervan onverwijld in kennis te stellen door de dagvaarding te betekenen op het adres van de gemeente. Bij gebreke van tijdige betekening vervalt het recht om tegen het voorgenomen voornemen in rechte op te komen en/of enige aanspraak in welke vorm of hoedanigheid dan ook te maken. Uw rechten ten aanzien van dit voornemen vervallen in dat geval. De gemeente Oosterhout en Tennet zouden immers onredelijk worden benadeeld indien pas na deze (duidelijk kenbaar gemaakte) termijn nog tegen het voornemen zou worden opgekomen. Een digitaal afschrift van de dagvaarding dient tevens per e-mail aan s.khatibi@oosterhout.nl te verzenden. </text:p>
          </text:section>
        </text:section>
        <text:section text:name="nota-toelichting_id1-3-2-4" text:style-name="nota-toelichting">
          <text:section text:name="slotformulering_id1-3-2-4-1" text:style-name="slotformulering">
            <text:p text:style-name="al"/>
          </text:section>
          <text:section text:name="ondertekening_id1-3-2-4-2">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82868</text:span><text:line-break/><text:date style:data-style-name="dag" text:fixed="true" text:date-value="2025-04-28"/><text:line-break/><text:date style:data-style-name="jaar" text:fixed="true" text:date-value="2025-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2868</text:span><text:date style:data-style-name="nicedate" text:fixed="true" text:date-value="2025-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2868</text:span><text:date style:data-style-name="nicedate" text:fixed="true" text:date-value="2025-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4/xml/MC-DRP-OverigeInformatie-Web-CB.xml</meta:user-defined>
    <meta:user-defined meta:name="OVERHEID.Gemeente/DC.creator">Oosterhout</meta:user-defined>
    <meta:user-defined meta:name="OVERHEID.Informatietype/DC.type">officiële publicatie</meta:user-defined>
    <meta:user-defined meta:name="OVERHEIDop.Rubriek/DC.type">overige overheidsinformatie</meta:user-defined>
    <meta:user-defined meta:name="OVERHEID.Gemeente/OVERHEID.authority">Oosterhout</meta:user-defined>
    <meta:user-defined meta:name="OVERHEID.Gemeente/DCTERMS.publisher">Oosterhout</meta:user-defined>
    <meta:user-defined meta:name="OVERHEID.TaxonomieBeleidsagendaDecentraal/OVERHEID.category">Recht | Organisatie en beleid</meta:user-defined>
    <dc:language>nl</dc:language>
    <meta:user-defined meta:name="OVERHEIDop.locatietype/OVERHEIDop.gebiedsmarkering">Gemeente</meta:user-defined>
    <meta:user-defined meta:name="DC.title">[Bekendmaking voornemen het laten vestigen van een opstalrecht voor elektriciteitswerken t.b.v. de hoogspanningsverbinding aan de Kijldijk en Provincialeweg te Oosterhout]</meta:user-defined>
    <meta:user-defined meta:name="DCTERMS.W3CDTF/DCTERMS.available">2025-04-28</meta:user-defined>
    <meta:user-defined meta:name="DCTERMS.W3CDTF/OVERHEIDop.jaargang">2025</meta:user-defined>
    <meta:user-defined meta:name="OVERHEIDop.publicationIssue">182868</meta:user-defined>
    <meta:user-defined meta:name="OVERHEIDop.GmbID/DC.identifier">gmb-2025-182868</meta:user-defined>
    <meta:user-defined meta:name="OVERHEIDop.versieInformatie"/>
  </office:meta>
</office:document-meta>
</file>