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voordakvlak, Giessenplein 72, 3522KG Utrecht, GU-Z2025-00100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iessenplein 72, 3522KG Utrecht</text:p>
            <text:p text:style-name="common-al">GU-Z2025-0010059</text:p>
            <text:p text:style-name="common-al">Toelichting: het bouwen van een dakkapel op het voo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jun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82617</text:span><text:line-break/><text:date style:data-style-name="dag" text:fixed="true" text:date-value="2025-04-25"/><text:line-break/><text:date style:data-style-name="jaar" text:fixed="true" text:date-value="2025-04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2617</text:span><text:date style:data-style-name="nicedate" text:fixed="true" text:date-value="2025-04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82617</text:span><text:date style:data-style-name="nicedate" text:fixed="true" text:date-value="2025-04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5-0010059</meta:user-defined>
    <meta:user-defined meta:name="DCTERMS.abstract">Toelichting: het bouwen van een dakkapel op het voo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voordakvlak, Giessenplein 72, 3522KG Utrecht, GU-Z2025-0010059</meta:user-defined>
    <meta:user-defined meta:name="OVERHEIDop.datumEindeReactietermijn">2025-06-04</meta:user-defined>
    <meta:user-defined meta:name="OVERHEIDop.terinzageleggingBG">https://jeleefomgeving.nl/inzien/002220647/a9a51e89-6502-48ee-9cf5-a7cb6327e3c8</meta:user-defined>
    <meta:user-defined meta:name="DCTERMS.W3CDTF/DCTERMS.available">2025-04-25</meta:user-defined>
    <meta:user-defined meta:name="DCTERMS.W3CDTF/OVERHEIDop.jaargang">2025</meta:user-defined>
    <meta:user-defined meta:name="OVERHEIDop.publicationIssue">182617</meta:user-defined>
    <meta:user-defined meta:name="OVERHEIDop.GmbID/DC.identifier">gmb-2025-182617</meta:user-defined>
    <meta:user-defined meta:name="OVERHEIDop.versieInformatie"/>
  </office:meta>
</office:document-meta>
</file>