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Realiseren van een zwembad (op dakterras), De Noord 65 (bouwnr. 83) Akersloot, datum ontvangst 29 december 2024 (Z2024-000078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de aanvraag van de vergunning?</text:span>
          </text:p>
            <text:p text:style-name="common-al">Dan adviseren wij om het plan met de aanvrager te bespreken. U kunt ook bij ons de aanvraag van de vergunning bekijken en hierover vragen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17981</text:span><text:line-break/><text:date style:data-style-name="dag" text:fixed="true" text:date-value="2025-01-16"/><text:line-break/><text:date style:data-style-name="jaar" text:fixed="true" text:date-value="2025-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981</text:span><text:date style:data-style-name="nicedate" text:fixed="true" text:date-value="2025-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981</text:span><text:date style:data-style-name="nicedate" text:fixed="true" text:date-value="2025-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0007890</meta:user-defined>
    <meta:user-defined meta:name="DCTERMS.abstract">penthouse Blok E Laamens, Realiseren van een zwembad (op dakterras), De Noord 65 (bouwnr. 83) Akersloot, datum ontvangst 29 december 2024 (Z2024-00007890)</meta:user-defined>
    <dc:language>nl</dc:language>
    <meta:user-defined meta:name="OVERHEIDop.locatietype/OVERHEIDop.gebiedsmarkering">Punt</meta:user-defined>
    <meta:user-defined meta:name="OVERHEIDop.locatietype/OVERHEIDop.gebiedsmarkering">Vlak</meta:user-defined>
    <meta:user-defined meta:name="DC.title">Gemeente Castricum, ontvangen aanvraag omgevingsvergunning, Realiseren van een zwembad (op dakterras), De Noord 65 (bouwnr. 83) Akersloot, datum ontvangst 29 december 2024 (Z2024-00007890)</meta:user-defined>
    <meta:user-defined meta:name="DCTERMS.W3CDTF/DCTERMS.available">2025-01-16</meta:user-defined>
    <meta:user-defined meta:name="DCTERMS.W3CDTF/OVERHEIDop.jaargang">2025</meta:user-defined>
    <meta:user-defined meta:name="OVERHEIDop.publicationIssue">17981</meta:user-defined>
    <meta:user-defined meta:name="OVERHEIDop.GmbID/DC.identifier">gmb-2025-17981</meta:user-defined>
    <meta:user-defined meta:name="OVERHEIDop.versieInformatie"/>
  </office:meta>
</office:document-meta>
</file>