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op 23 januari 202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Om 19.35 uur is er in het gemeentehuis te Heerenveen een gevoegde hoorzitting over bezwaarschriften inzake de afwijzingen van de verzoeken tot handhaving met betrekking tot een groenstrook op de locatie Pean 1 te Nes. Aansluitend is er om 19.55 uur een hoorzitting over de afwijzing van het verzoek om handhaving ten behoeve van de versterking van de bossingel en het onderhoud daarvan rondom de locatie Pean 1 te Nes.</text:p>
            <text:p text:style-name="al"/>
            <text:p text:style-name="al">U kunt als toehoorder hierbij aanwezig zijn door u te melden via bezwaar@heerenveen.nl. Datum en tijdstip zijn onder voorbehoud van wijziginge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564</text:span><text:line-break/><text:date style:data-style-name="dag" text:fixed="true" text:date-value="2025-01-16"/><text:line-break/><text:date style:data-style-name="jaar" text:fixed="true" text:date-value="2025-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564</text:span><text:date style:data-style-name="nicedate" text:fixed="true" text:date-value="2025-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564</text:span><text:date style:data-style-name="nicedate" text:fixed="true" text:date-value="2025-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0/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op 23 januari 2025</meta:user-defined>
    <dc:language>nl</dc:language>
    <meta:user-defined meta:name="OVERHEIDop.locatietype/OVERHEIDop.gebiedsmarkering">Gemeente</meta:user-defined>
    <meta:user-defined meta:name="DC.title">Openbare hoorzitting commissie bezwaarschriften gemeente Heerenveen op 23 januari 2025</meta:user-defined>
    <meta:user-defined meta:name="DCTERMS.W3CDTF/DCTERMS.available">2025-01-16</meta:user-defined>
    <meta:user-defined meta:name="DCTERMS.W3CDTF/OVERHEIDop.jaargang">2025</meta:user-defined>
    <meta:user-defined meta:name="OVERHEIDop.publicationIssue">17564</meta:user-defined>
    <meta:user-defined meta:name="OVERHEIDop.GmbID/DC.identifier">gmb-2025-17564</meta:user-defined>
    <meta:user-defined meta:name="OVERHEIDop.versieInformatie"/>
  </office:meta>
</office:document-meta>
</file>