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Kouwenoord 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 </text:p>
            <text:p text:style-name="common-al">Kouwenoord 83, 3079LG, aanpassen van de in-/uitrit op het voorerf (aanvraagdatum 16-04-2025, dossiernummer OMV.25.04.00217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74004</text:span><text:line-break/><text:date style:data-style-name="dag" text:fixed="true" text:date-value="2025-04-22"/><text:line-break/><text:date style:data-style-name="jaar" text:fixed="true" text:date-value="2025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4004</text:span><text:date style:data-style-name="nicedate" text:fixed="true" text:date-value="2025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4004</text:span><text:date style:data-style-name="nicedate" text:fixed="true" text:date-value="2025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0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Aangevraagde omgevingsvergunning Kouwenoord 83</meta:user-defined>
    <meta:user-defined meta:name="DCTERMS.W3CDTF/DCTERMS.available">2025-04-22</meta:user-defined>
    <meta:user-defined meta:name="DCTERMS.W3CDTF/OVERHEIDop.jaargang">2025</meta:user-defined>
    <meta:user-defined meta:name="OVERHEIDop.publicationIssue">174004</meta:user-defined>
    <meta:user-defined meta:name="OVERHEIDop.GmbID/DC.identifier">gmb-2025-174004</meta:user-defined>
    <meta:user-defined meta:name="OVERHEIDop.versieInformatie"/>
  </office:meta>
</office:document-meta>
</file>