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opheffen VOP Staten Bolwerk en instellen voorrangsregeling Kinderhuissingel</text:p>
      <text:section text:name="regeling_id1-3-2" text:style-name="regeling">
        <text:section text:name="aanhef_id1-3-2-1" text:style-name="aanhef">
          <text:section text:name="context_id1-3-2-1-1" text:style-name="context">
            <text:p text:style-name="context.al">Nr. 2023/1542645</text:p>
            <text:p text:style-name="context.al"/>
            <text:p text:style-name="context_bottom"/>
          </text:section>
          <text:p text:style-name="aanhef_wie">Burgemeester en wethouders van de gemeente Haarlem,</text:p>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section text:name="considerans_id1-3-2-1-4" text:style-name="considerans">
            <text:p text:style-name="tussenkopcur">
            <text:span text:style-name="nadrukvet">Overwegende:</text:span>
          </text:p>
            <text:p text:style-name="considerans.al">dat de Staten Bolwerk en de Kinderhuissingel gelegen zijn binnen de bebouwde kom van Haarlem;</text:p>
            <text:p text:style-name="considerans.al">dat de Staten Bolwerk en de Kinderhuissingel in beheer zijn bij de gemeente Haarlem;</text:p>
            <text:p text:style-name="considerans.al">dat de Staten Bolwerk en de Kinderhuissingel wegen zijn als bedoeld in artikel 18, lid 1 onder d van de WVW 1994;</text:p>
            <text:p text:style-name="considerans.al">dat gelet op bovengenoemd artikel het college van burgemeester en wethouders van Haarlem bevoegd is verkeersbesluiten te nemen voor deze wegen;</text:p>
            <text:p text:style-name="considerans.al">dat de bevoegdheid voor het nemen van verkeersbesluiten door het college van burgemeester en wethouders van Haarlem is gemandateerd aan het afdelingshoofd Beheer en Beleid Openbare Ruimte, waarbij ondermandaat is verleend aan de Teammanager beleid openbare ruimte;</text:p>
            <text:p text:style-name="considerans.al">dat de gemeentelijke wegencategorisering van Haarlem op 25 april 2024 door de gemeenteraad is vastgesteld in de Beleidsnotitie Afweging 30km/u;</text:p>
            <text:p text:style-name="considerans.al">dat deze categorisering aansluit op de categorisering, zoals bedoeld in het landelijke beleid Duurzaam Veilig;</text:p>
            <text:p text:style-name="considerans.al">dat de Staten Bolwerk gecategoriseerd is als gebiedsontsluitingsweg binnen de bebouwde kom; </text:p>
            <text:p text:style-name="considerans.al">dat de Kinderhuissingel geen deel uitmaakt van het hoofd autonetwerk, maar wel is ingericht als gebiedsontsluitingsweg binnen de bebouwde kom;</text:p>
            <text:p text:style-name="considerans.al">dat de verblijfsfunctie op een gebiedsontsluitingsweg ondergeschikt is aan de verkeersfunctie;</text:p>
            <text:p text:style-name="considerans.al">dat het kruispunt van de Staten Bolwerk (Verspronckbrug) met de Kinderhuissingel opnieuw wordt ingericht, evenals de verkeersregelinstallatie (VRI);</text:p>
            <text:p text:style-name="considerans.al">dat de Staten Bolwerk tevens kruist met de ontsluiting van de naast Kinderhuissingel gelegen voetgangers- en fietstunnel, genaamd Franklin Hoevens tunnel;</text:p>
            <text:p text:style-name="considerans.al">dat voor voetgangers die vanuit, of in de richting van deze tunnel de Staten Bolwerk kruisen een voetgangersoversteekplaats (VOP) in de vorm van een zebrapad is aangelegd;</text:p>
            <text:p text:style-name="considerans.al">dat deze oversteek via dit zebrapad tevens is opgenomen in de regeling van de VRI, door middel van aldaar geplaatste lantaarns;</text:p>
            <text:p text:style-name="considerans.al">dat naast dit zebrapad een door middel van een VRI geregelde oversteek voor langzaam verkeer is aangelegd welke gemarkeerd is met kanalisatiestrepen;</text:p>
            <text:p text:style-name="considerans.al">dat vanwege een begrijpelijke verkeersafwikkeling door middel van een VRI het van belang is dat een eenduidige en herkenbare oversteek voor langzaam verkeer en voetgangers wordt toegepast;</text:p>
            <text:p text:style-name="considerans.al">dat vanwege de aanwezige VRI een zebrapad geen meerwaarde heeft voor het vlot en veilig afwikkelen van het verkeer omdat voetgangers zich dienen te richten naar de VRI en dan niet de bescherming van de VOP genieten;</text:p>
            <text:p text:style-name="considerans.al">dat vanwege de in de rijbaan van de Staten Bolwerk gelegen verkeersgeleider een oversteek in 2 fases voor voetgangers mogelijk blijft;</text:p>
            <text:p text:style-name="considerans.al">dat in verband met bovenstaande de thans op de Staten Bolwerk ter hoogte van de Franklin Hoevens tunnel gelegen VOP wordt opgeheven door middel van het verwijderen van de zebramarkering;</text:p>
            <text:p text:style-name="considerans.al">dat in plaats daarvan middels kanalisatiestrepen de oversteek voor voetgangers wordt gemarkeerd;</text:p>
            <text:p text:style-name="considerans.al">dat in het verleden kennelijk is nagelaten om de beoogde voorrangsregeling op het kruispunt van de Kinderhuissingel met de Kenaubrug correct en volledig aan te duiden;</text:p>
            <text:p text:style-name="considerans.al">dat uit de wel aangebrachte markering blijkt dat het gewenst wordt geacht dat bestuurders die over de Kinderhuissingel vanuit de richting van de spoortunnel de Kenaubrug naderen voorrang verlenen aan bestuurders op die Kenaubrug;</text:p>
            <text:p text:style-name="considerans.al">dat dit verzuim thans wordt hersteld door het aanduiden van de voorrangsregeling door middel van het plaatsen van bord B6 van bijlage 1 van het RVV 1990 op de Kinderhuissingel, ondersteund met haaientanden;</text:p>
            <text:p text:style-name="considerans.al">dat de aansluiting van het fietspad over de Kinderhuissingel ter plaatse van de Kenaubrug is voorzien van verkeersbord B6 van bijlage 1 van het RVV 1990 ondersteund met haaientanden;</text:p>
            <text:p text:style-name="considerans.al">dat deze verkeerstekens conflicteren met de in te stellen voorrangsregeling en dan ook worden verwijderd;</text:p>
            <text:p text:style-name="considerans.al">dat gelet op artikel 12 van het BABW voor het plaatsen of verwijderen van bord B6 van bijlage 1 van het RVV 1990, haaientanden en de voetgangersoversteekplaats (VOP) een verkeersbesluit is vereist;</text:p>
            <text:p text:style-name="considerans.al">dat gelet op artikel 2 van de WVW 1994 de hiervoor benoemde verkeersmaatregelen strekken tot het verzekeren van de veiligheid op de weg en het in stand houden van de weg en het waarborgen van de bruikbaarheid daarvan;</text:p>
            <text:p text:style-name="considerans.al">dat gelet op artikel 2 van de WVW 1994 het zoveel mogelijk waarborgen van de vrijheid van het verkeer in het geding komt met uitvoeren van de hiervoor benoemde verkeersmaatregelen;</text:p>
            <text:p text:style-name="considerans.al">dat gelet op alle voorgaande overwegingen het zoveel mogelijk waarborgen van de vrijheid van het verkeer ondergeschikt is aan het verzekeren van de veiligheid op de weg en het in stand houden van de weg en het waarborgen van de bruikbaarheid daarvan;</text:p>
            <text:p text:style-name="considerans.al">dat gelet op artikel 24 van het BABW overleg is gevoerd met de gemandateerde van de politie;</text:p>
            <text:p text:style-name="considerans.al">dat de politie heeft ingestemd met de hierna genoemde verkeersmaatregelen.</text:p>
            <text:p text:style-name="considerans.al"/>
            <text:p text:style-name="considerans_bottom"/>
          </text:section>
          <text:section text:name="afkondiging_id1-3-2-1-5" text:style-name="afkondiging">
            <text:p text:style-name="afkondiging_top"/>
            <text:p text:style-name="al">
            <text:span text:style-name="nadrukvet">Het besluit:</text:span>
          </text:p>
          </text:section>
        </text:section>
        <text:section text:name="regeling-tekst_id1-3-2-2" text:style-name="regeling-tekst">
          <text:section text:name="tekst_id1-3-2-2-1" text:style-name="tekst">
            <text:p text:style-name="common-al">Het college van burgemeester en wethouders van Haarlem besluit:</text:p>
            <text:p text:style-name="common-al">- door middel van het plaatsen van twee borden B6 van bijlage 1 van het RVV 1990, ondersteund met haaientanden, en het verwijderen van bord B6 van bijlage 1 van het RVV 1990, ondersteund met haaientanden op de fietsoversteek een voorrangsregeling in te stellen op het kruispunt van de Kinderhuissingel met de Kenaubrug, met dien verstande dat bestuurder die naderen vanuit en rijden in de richting van de spoortunnel in de Kinderhuissingel voorrang moeten verlenen aan bestuurders op het noordelijke fietspad van de Kenaubrug;</text:p>
            <text:p text:style-name="common-al">- door middel van het verwijderen van de zebramarkering op de Staten Bolwerk, ter hoogte van de aansluiting met de Franklin Hoevens tunnel, de voetgangersoversteekplaats (VOP) op te heffen; </text:p>
            <text:p text:style-name="common-al">- een en ander overeenkomstig uit de situatieschets.</text:p>
            <text:p text:style-name="last-al"/>
            <text:p text:style-name="tekst_bottom"/>
          </text:section>
        </text:section>
        <text:section text:name="regeling-sluiting_id1-3-2-3" text:style-name="regeling-sluiting">
          <text:section text:name="gegeven_id1-3-2-3-1" text:style-name="gegeven">
            <text:p text:style-name="dagtekening">
            <text:span text:style-name="plaats">Aldus vastgesteld op 15 januari 2025 te Haarlem</text:span>
            <text:span text:style-name="datum"/>
          </text:p>
          </text:section>
          <text:section text:name="ondertekening_id1-3-2-3-2">
            <text:p><text:span text:style-name="deze">Namens het college van burgemeester en wethouders van Haarlem,</text:span></text:p>
            <text:p><text:span text:style-name="ondertekening_naam">
            <text:span text:style-name="voornaam">Melvin Werkhoven</text:span>
            <text:span text:style-name="achternaam"/>
          </text:span></text:p>
            <text:p>Teammanager bereikbaarheid </text:p>
          </text:section>
        </text:section>
        <text:section text:name="bezwaarschrift_id1-3-2-4" text:style-name="bezwaarschrift">
          <text:p text:style-name="bezwaarschrift_top"/>
          <text:p text:style-name="tussenkopvetcur"/>
          <text:p text:style-name="bezwaarschrift_al">Dit besluit treedt in werking na bekendmaking in het Gemeenteblad. Belanghebbenden kunnen binnen zes weken na publicatie van dit besluit in het Gemeenteblad bezwaar maken bij burgemeester en wethouders van Haarlem, Postbus 511, 2003 PB te Haarlem. Het bezwaarschrift moet de naam en het adres vermelden van degene die bezwaar maakt, zijn ondertekend en de datum vermelden waarop het is opgesteld. Daarnaast verzoeken wij u om ook uw telefoonnummer en/of e-mailadres te vermelden. Dit maakt het makkelijker om contact met u op te nemen over uw bezwaarschrift. In het bezwaarschrift moet ook worden aangegeven tegen welk besluit bezwaar wordt gemaakt en waarom het bezwaar wordt gemaakt. Door het indienen van het bezwaarschrift wordt dit besluit niet opgeschort. Bij een spoedeisend belang kan degene die een bezwaarschrift heeft ingediend een voorlopige voorziening vragen aan de voorzieningenrechter van de rechtbank, sector bestuursrecht, postbus 1621, 2003 BR te Haarlem. Bij het indienen van een verzoek om voorlopige voorziening moeten griffierechten worden betaal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6691</text:span><text:line-break/><text:date style:data-style-name="dag" text:fixed="true" text:date-value="2025-01-15"/><text:line-break/><text:date style:data-style-name="jaar" text:fixed="true" text:date-value="2025-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6691</text:span><text:date style:data-style-name="nicedate" text:fixed="true" text:date-value="2025-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6691</text:span><text:date style:data-style-name="nicedate" text:fixed="true" text:date-value="2025-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Opheffen VOP en instellen voorrangsregeling  - Staten Bolwerk en Kinderhuissing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bestuurders van een gelede vrachtwagen</meta:user-defined>
    <meta:user-defined meta:name="OVERHEIDvb.referentienummer">Nr. 2023/1542645</meta:user-defined>
    <meta:user-defined meta:name="OVERHEIDop.verkeersbordcode">B6</meta:user-defined>
    <meta:user-defined meta:name="OVERHEIDop.verkeersbordcode">WM9</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opheffen VOP Staten Bolwerk en instellen voorrangsregeling Kinderhuissingel</meta:user-defined>
    <meta:user-defined meta:name="DCTERMS.W3CDTF/DCTERMS.available">2025-01-15</meta:user-defined>
    <meta:user-defined meta:name="OVERHEIDop.externeBijlage">Situatietekening|exb-2025-1388</meta:user-defined>
    <meta:user-defined meta:name="DCTERMS.W3CDTF/OVERHEIDop.jaargang">2025</meta:user-defined>
    <meta:user-defined meta:name="OVERHEIDop.publicationIssue">16691</meta:user-defined>
    <meta:user-defined meta:name="OVERHEIDop.GmbID/DC.identifier">gmb-2025-16691</meta:user-defined>
    <meta:user-defined meta:name="OVERHEIDop.versieInformatie"/>
  </office:meta>
</office:document-meta>
</file>