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overkapping naast de woning, Mauritslaan 56, 3454XT De Meern, GU-Z2025-00116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1656</text:p>
            <text:p text:style-name="common-al">Toelichting: het bouwen van een overkapping naast de woning</text:p>
            <text:p text:style-name="common-al">Datum ontvangst aanvraag: 10 april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62278</text:span><text:line-break/><text:date style:data-style-name="dag" text:fixed="true" text:date-value="2025-04-14"/><text:line-break/><text:date style:data-style-name="jaar" text:fixed="true" text:date-value="2025-04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2278</text:span><text:date style:data-style-name="nicedate" text:fixed="true" text:date-value="2025-04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2278</text:span><text:date style:data-style-name="nicedate" text:fixed="true" text:date-value="2025-04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1656</meta:user-defined>
    <meta:user-defined meta:name="DCTERMS.abstract">Toelichting: het bouwen van een overkapping naast 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overkapping naast de woning, Mauritslaan 56, 3454XT De Meern, GU-Z2025-0011656</meta:user-defined>
    <meta:user-defined meta:name="OVERHEIDop.datumEindeReactietermijn">2025-06-05</meta:user-defined>
    <meta:user-defined meta:name="OVERHEIDop.terinzageleggingBG">https://jeleefomgeving.nl/inzien/002220647/bdbc029e-793d-481f-a98f-58601ba140a8</meta:user-defined>
    <meta:user-defined meta:name="DCTERMS.W3CDTF/DCTERMS.available">2025-04-14</meta:user-defined>
    <meta:user-defined meta:name="DCTERMS.W3CDTF/OVERHEIDop.jaargang">2025</meta:user-defined>
    <meta:user-defined meta:name="OVERHEIDop.publicationIssue">162278</meta:user-defined>
    <meta:user-defined meta:name="OVERHEIDop.GmbID/DC.identifier">gmb-2025-162278</meta:user-defined>
    <meta:user-defined meta:name="OVERHEIDop.versieInformatie"/>
  </office:meta>
</office:document-meta>
</file>