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berging bij de woning, Bijleveldweg 14A, 3451RL Vleuten, GU-Z2025-00114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1477</text:p>
            <text:p text:style-name="common-al">Toelichting: het bouwen van een berging bij de woning</text:p>
            <text:p text:style-name="common-al">Datum ontvangst aanvraag: 8 april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9999</text:span><text:line-break/><text:date style:data-style-name="dag" text:fixed="true" text:date-value="2025-04-11"/><text:line-break/><text:date style:data-style-name="jaar" text:fixed="true" text:date-value="2025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9999</text:span><text:date style:data-style-name="nicedate" text:fixed="true" text:date-value="2025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9999</text:span><text:date style:data-style-name="nicedate" text:fixed="true" text:date-value="2025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1477</meta:user-defined>
    <meta:user-defined meta:name="DCTERMS.abstract">Toelichting: het bouwen van een berging bij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bouwen van een berging bij de woning, Bijleveldweg 14A, 3451RL Vleuten, GU-Z2025-0011477</meta:user-defined>
    <meta:user-defined meta:name="OVERHEIDop.datumEindeReactietermijn">2025-06-03</meta:user-defined>
    <meta:user-defined meta:name="OVERHEIDop.terinzageleggingBG">https://jeleefomgeving.nl/inzien/002220647/89eb5b89-6672-4055-b3a9-5de725fad431</meta:user-defined>
    <meta:user-defined meta:name="DCTERMS.W3CDTF/DCTERMS.available">2025-04-11</meta:user-defined>
    <meta:user-defined meta:name="DCTERMS.W3CDTF/OVERHEIDop.jaargang">2025</meta:user-defined>
    <meta:user-defined meta:name="OVERHEIDop.publicationIssue">159999</meta:user-defined>
    <meta:user-defined meta:name="OVERHEIDop.GmbID/DC.identifier">gmb-2025-159999</meta:user-defined>
    <meta:user-defined meta:name="OVERHEIDop.versieInformatie"/>
  </office:meta>
</office:document-meta>
</file>