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Libau-eiland 101, Amsterdam - Bouwen 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steiger.</text:p>
            <text:p text:style-name="common-al">Aanvrager: -</text:p>
            <text:p text:style-name="common-al">Zaaknummer: 13650708</text:p>
            <text:p text:style-name="common-al">DSO nummer: 2025031500149</text:p>
            <text:p text:style-name="common-al">Ontvangstdatum aanvraag: 15-03-2025</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6102</text:span><text:line-break/><text:date style:data-style-name="dag" text:fixed="true" text:date-value="2025-04-10"/><text:line-break/><text:date style:data-style-name="jaar" text:fixed="true" text:date-value="2025-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6102</text:span><text:date style:data-style-name="nicedate" text:fixed="true" text:date-value="2025-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6102</text:span><text:date style:data-style-name="nicedate" text:fixed="true" text:date-value="2025-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707471</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Libau-eiland 101, Amsterdam - Bouwen steiger</meta:user-defined>
    <meta:user-defined meta:name="DCTERMS.W3CDTF/DCTERMS.available">2025-04-10</meta:user-defined>
    <meta:user-defined meta:name="DCTERMS.W3CDTF/OVERHEIDop.jaargang">2025</meta:user-defined>
    <meta:user-defined meta:name="OVERHEIDop.publicationIssue">156102</meta:user-defined>
    <meta:user-defined meta:name="OVERHEIDop.GmbID/DC.identifier">gmb-2025-156102</meta:user-defined>
    <meta:user-defined meta:name="OVERHEIDop.versieInformatie"/>
  </office:meta>
</office:document-meta>
</file>