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twee onder één kap woning, Nessersingel 11 en 13, 9685 BB Blauwestad</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04/04/2025, bouwen twee onder één kap woning, Nessersingel 11 en 13, 9685 BB Blauwestad.</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9 april 2025</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153451</text:span><text:line-break/><text:date style:data-style-name="dag" text:fixed="true" text:date-value="2025-04-09"/><text:line-break/><text:date style:data-style-name="jaar" text:fixed="true" text:date-value="2025-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3451</text:span><text:date style:data-style-name="nicedate" text:fixed="true" text:date-value="2025-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3451</text:span><text:date style:data-style-name="nicedate" text:fixed="true" text:date-value="2025-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9/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twee onder één kap woning, Nessersingel 11 en 13, 9685 BB Blauwestad</meta:user-defined>
    <meta:user-defined meta:name="DCTERMS.W3CDTF/DCTERMS.available">2025-04-09</meta:user-defined>
    <meta:user-defined meta:name="DCTERMS.W3CDTF/OVERHEIDop.jaargang">2025</meta:user-defined>
    <meta:user-defined meta:name="OVERHEIDop.publicationIssue">153451</meta:user-defined>
    <meta:user-defined meta:name="OVERHEIDop.GmbID/DC.identifier">gmb-2025-153451</meta:user-defined>
    <meta:user-defined meta:name="OVERHEIDop.versieInformatie"/>
  </office:meta>
</office:document-meta>
</file>