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erssen Bekendmaking voornemen verhuur jachtrecht voor diverse percelen </text:p>
      <text:section text:name="zakelijke-mededeling_id1-3-2" text:style-name="zakelijke-mededeling">
        <text:section text:name="zakelijke-mededeling-tekst_id1-3-2-1" text:style-name="zakelijke-mededeling-tekst">
          <text:section text:name="tekst_id1-3-2-1-1" text:style-name="tekst">
            <text:p text:style-name="common-al">Gemeente Meerssen is voornemens een nieuwe zesjarige overeenkomst te sluiten, in aansluiting op de reeds afgelopen overeenkomst, met de hierna genoemde partijen ten behoeve van het maatschappelijke belang. Het betreft Wildbeheereenheid Maasvallei, Wildbeheereenheid Geuldal en Wildbeheereenheid Beekdal. De voornoemde partijen geven binnen het werkgebied uitvoering aan het faunabeheerplan. Eveneens zijn er geen andere partijen die binnen dit werkgebied kunnen fungeren. Gemeente Meerssen is van mening dat op grond van objectieve, redelijke en toetsbare criteria de in deze publicatie genoemde partijen de enige serieuze gegadigden zijn voor het huren van het jachtgenot.</text:p>
            <text:p text:style-name="common-al">
            <text:span text:style-name="nadrukvet">Reageren </text:span>
          </text:p>
            <text:p text:style-name="common-al">Als u zich niet kunt verenigen met de voorgenomen verhuur, omdat u meent daarvoor zelf als gegadigde in aanmerking te komen, dan kunt u uiterlijk binnen een termijn van 20 kalenderdagen na publicatiedatum een kort geding procedure aanhangig maken bij de bevoegde voorzieningenrechter. Hiervan moet u de gemeente onverwijld in kennis te stellen middels betekening van de dagvaarding op het adres van de gemeente, bij gebreke waarvan het recht vervalt om tegen al het voornoemd in rechte op te komen en/of daarop enige aanspraak in welke vorm of hoedanigheid dan ook te baseren, althans zijn uw rechten daarop uitgewerkt. Een digitaal afschrift van de dagvaarding moet u tevens per e-mail sturen aan: <text:a xlink:href="mailto:juridischezaken@meerssen.nl" xlink:type="simple"><text:span text:style-name="nadrukondlijn">juridischezaken@meerssen.nl</text:span></text:a>.</text:p>
            <text:p text:style-name="common-al">Met deze publicatie geven we uitvoering aan het arrest van de Hoge Raad van 26 november 2021 (ECLI:NL:HR:2021:1778). Dat we dit voornemen tot verhuur bekend maken, betekent niet dat we al tot verhuur besloten hebben. Ook betekent het niet dat we met de beoogde huurders al volledige overeenstemming hebben bereikt of dat zeker is dat we die zullen bereiken.</text:p>
            <text:p text:style-name="common-al">
            <text:span text:style-name="nadrukvet">Informatie </text:span>
          </text:p>
            <text:p text:style-name="last-al">Meer informatie of vragen? Stel ze per e-mail via: <text:span text:style-name="nadrukondlijn">didier.loosveld@meerssen.nl</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erssen</text:p>
            </table:table-cell>
            <table:table-cell office:value-type="string" table:style-name="header.C">
              <text:p text:style-name="headerright"><text:span text:style-name="nr">Nr. 153294</text:span><text:line-break/><text:date style:data-style-name="dag" text:fixed="true" text:date-value="2025-04-09"/><text:line-break/><text:date style:data-style-name="jaar" text:fixed="true" text:date-value="2025-04-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53294</text:span><text:date style:data-style-name="nicedate" text:fixed="true" text:date-value="2025-04-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53294</text:span><text:date style:data-style-name="nicedate" text:fixed="true" text:date-value="2025-04-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3.34/xml/MC-DRP-Voorlichting-Web-ZM.xml</meta:user-defined>
    <meta:user-defined meta:name="OVERHEID.Gemeente/DC.creator">Meerssen</meta:user-defined>
    <meta:user-defined meta:name="OVERHEID.Informatietype/DC.type">officiële publicatie</meta:user-defined>
    <meta:user-defined meta:name="OVERHEID.Gemeente/DCTERMS.publisher">Meerssen</meta:user-defined>
    <meta:user-defined meta:name="OVERHEID.Gemeente/OVERHEID.authority">Meerssen</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Gemeente</meta:user-defined>
    <meta:user-defined meta:name="DC.title">Gemeente Meerssen Bekendmaking voornemen verhuur jachtrecht voor diverse percelen</meta:user-defined>
    <meta:user-defined meta:name="DCTERMS.W3CDTF/DCTERMS.available">2025-04-09</meta:user-defined>
    <meta:user-defined meta:name="DCTERMS.W3CDTF/OVERHEIDop.jaargang">2025</meta:user-defined>
    <meta:user-defined meta:name="OVERHEIDop.publicationIssue">153294</meta:user-defined>
    <meta:user-defined meta:name="OVERHEIDop.GmbID/DC.identifier">gmb-2025-153294</meta:user-defined>
    <meta:user-defined meta:name="OVERHEIDop.versieInformatie"/>
  </office:meta>
</office:document-meta>
</file>