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0 jan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anuari 2025 is een melding ontvangen waarvoor geen vergunningsplicht geldt voor de locatie Hortensiastraat 13, 5102XS Dongen. De melding is geregistreerd onder zaaknummer Z2025-00000031. De melding betreft:</text:p>
            <text:p text:style-name="common-al">- plaatsen van een container van 11 t/m 25 jan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296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96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96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031</meta:user-defined>
    <meta:user-defined meta:name="DCTERMS.abstract">Hortensiastraat 13, 5102XS Dongen</meta:user-defined>
    <dc:language>nl</dc:language>
    <meta:user-defined meta:name="OVERHEIDop.locatietype/OVERHEIDop.gebiedsmarkering">Punt</meta:user-defined>
    <meta:user-defined meta:name="DC.title">Ontvangst melding, : 10 januari 2025</meta:user-defined>
    <meta:user-defined meta:name="DCTERMS.W3CDTF/DCTERMS.available">2025-01-15</meta:user-defined>
    <meta:user-defined meta:name="DCTERMS.W3CDTF/OVERHEIDop.jaargang">2025</meta:user-defined>
    <meta:user-defined meta:name="OVERHEIDop.publicationIssue">15296</meta:user-defined>
    <meta:user-defined meta:name="OVERHEIDop.GmbID/DC.identifier">gmb-2025-15296</meta:user-defined>
    <meta:user-defined meta:name="OVERHEIDop.versieInformatie"/>
  </office:meta>
</office:document-meta>
</file>