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jan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anuari 2025 is een melding ontvangen waarvoor geen vergunningsplicht geldt voor de locatie Lange Veertel 29, 5109BE 's Gravenmoer. De melding is geregistreerd onder zaaknummer Z2025-00000032. De melding betreft:</text:p>
            <text:p text:style-name="common-al">- plaatsen van een container van 17-1 tot 14-2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283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8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8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032</meta:user-defined>
    <meta:user-defined meta:name="DCTERMS.abstract">Lange Veertel 29, 5109BE 's Gravenmoer</meta:user-defined>
    <dc:language>nl</dc:language>
    <meta:user-defined meta:name="OVERHEIDop.locatietype/OVERHEIDop.gebiedsmarkering">Punt</meta:user-defined>
    <meta:user-defined meta:name="DC.title">Ontvangst melding, : 11 januari 2025</meta:user-defined>
    <meta:user-defined meta:name="DCTERMS.W3CDTF/DCTERMS.available">2025-01-15</meta:user-defined>
    <meta:user-defined meta:name="DCTERMS.W3CDTF/OVERHEIDop.jaargang">2025</meta:user-defined>
    <meta:user-defined meta:name="OVERHEIDop.publicationIssue">15283</meta:user-defined>
    <meta:user-defined meta:name="OVERHEIDop.GmbID/DC.identifier">gmb-2025-15283</meta:user-defined>
    <meta:user-defined meta:name="OVERHEIDop.versieInformatie"/>
  </office:meta>
</office:document-meta>
</file>