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Stationsweg 0 ter hoogte van nr. 183 en Heideparkweg 6 Barneveld, het bouwen van een kantoorpand.</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116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3 april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151951</text:span><text:line-break/><text:date style:data-style-name="dag" text:fixed="true" text:date-value="2025-04-08"/><text:line-break/><text:date style:data-style-name="jaar" text:fixed="true" text:date-value="2025-04-0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1951</text:span><text:date style:data-style-name="nicedate" text:fixed="true" text:date-value="2025-04-0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151951</text:span><text:date style:data-style-name="nicedate" text:fixed="true" text:date-value="2025-04-0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6/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Stationsweg 0 ter hoogte van nr. 183 en Heideparkweg 6 Barneveld, het bouwen van een kantoorpand.</meta:user-defined>
    <meta:user-defined meta:name="DCTERMS.W3CDTF/DCTERMS.available">2025-04-08</meta:user-defined>
    <meta:user-defined meta:name="DCTERMS.W3CDTF/OVERHEIDop.jaargang">2025</meta:user-defined>
    <meta:user-defined meta:name="OVERHEIDop.publicationIssue">151951</meta:user-defined>
    <meta:user-defined meta:name="OVERHEIDop.GmbID/DC.identifier">gmb-2025-151951</meta:user-defined>
    <meta:user-defined meta:name="OVERHEIDop.versieInformatie"/>
  </office:meta>
</office:document-meta>
</file>