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Marketentsterlaan 13, 3454WN De Meern, GU-Z2025-000869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ketentsterlaan 13, 3454WN De Meern</text:p>
            <text:p text:style-name="common-al">GU-Z2025-0008699</text:p>
            <text:p text:style-name="common-al">Toelichting: het bouwen van een dakkapel aan de voor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6 me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1507</text:span><text:line-break/><text:date style:data-style-name="dag" text:fixed="true" text:date-value="2025-04-08"/><text:line-break/><text:date style:data-style-name="jaar" text:fixed="true" text:date-value="2025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51507</text:span><text:date style:data-style-name="nicedate" text:fixed="true" text:date-value="2025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51507</text:span><text:date style:data-style-name="nicedate" text:fixed="true" text:date-value="2025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08699</meta:user-defined>
    <meta:user-defined meta:name="DCTERMS.abstract">Toelichting: het bouwen van een dakkapel aan de voorkant van de woning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Marketentsterlaan 13, 3454WN De Meern, GU-Z2025-0008699</meta:user-defined>
    <meta:user-defined meta:name="OVERHEIDop.datumEindeReactietermijn">2025-05-16</meta:user-defined>
    <meta:user-defined meta:name="OVERHEIDop.terinzageleggingBG">https://jeleefomgeving.nl/inzien/002220647/17ddec59-d195-4337-a3c6-caf7ced417d3</meta:user-defined>
    <meta:user-defined meta:name="DCTERMS.W3CDTF/DCTERMS.available">2025-04-08</meta:user-defined>
    <meta:user-defined meta:name="DCTERMS.W3CDTF/OVERHEIDop.jaargang">2025</meta:user-defined>
    <meta:user-defined meta:name="OVERHEIDop.publicationIssue">151507</meta:user-defined>
    <meta:user-defined meta:name="OVERHEIDop.GmbID/DC.identifier">gmb-2025-151507</meta:user-defined>
    <meta:user-defined meta:name="OVERHEIDop.versieInformatie"/>
  </office:meta>
</office:document-meta>
</file>