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weigerde Omgevingsvergunning, het bouwen van een opbouw op bestaande aanbouw, Brink 8, 3455SE Haarzuilens, GU-Z2024-00363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ink 8, 3455SE Haarzuilens</text:p>
            <text:p text:style-name="common-al">GU-Z2024-0036380</text:p>
            <text:p text:style-name="common-al">Toelichting: het bouwen van een opbouw op bestaande aanbouw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6 me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1399</text:span><text:line-break/><text:date style:data-style-name="dag" text:fixed="true" text:date-value="2025-04-08"/><text:line-break/><text:date style:data-style-name="jaar" text:fixed="true" text:date-value="2025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1399</text:span><text:date style:data-style-name="nicedate" text:fixed="true" text:date-value="2025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51399</text:span><text:date style:data-style-name="nicedate" text:fixed="true" text:date-value="2025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6380</meta:user-defined>
    <meta:user-defined meta:name="DCTERMS.abstract">Toelichting: het bouwen van een opbouw op bestaande aanbouw</meta:user-defined>
    <dc:language>nl</dc:language>
    <meta:user-defined meta:name="OVERHEIDop.locatietype/OVERHEIDop.gebiedsmarkering">Vlak</meta:user-defined>
    <meta:user-defined meta:name="DC.title">Geweigerde Omgevingsvergunning, het bouwen van een opbouw op bestaande aanbouw, Brink 8, 3455SE Haarzuilens, GU-Z2024-0036380</meta:user-defined>
    <meta:user-defined meta:name="OVERHEIDop.datumEindeReactietermijn">2025-05-16</meta:user-defined>
    <meta:user-defined meta:name="OVERHEIDop.terinzageleggingBG">https://jeleefomgeving.nl/inzien/002220647/c916e2bd-f92c-47b1-ba4c-3338cc328768</meta:user-defined>
    <meta:user-defined meta:name="DCTERMS.W3CDTF/DCTERMS.available">2025-04-08</meta:user-defined>
    <meta:user-defined meta:name="DCTERMS.W3CDTF/OVERHEIDop.jaargang">2025</meta:user-defined>
    <meta:user-defined meta:name="OVERHEIDop.publicationIssue">151399</meta:user-defined>
    <meta:user-defined meta:name="OVERHEIDop.GmbID/DC.identifier">gmb-2025-151399</meta:user-defined>
    <meta:user-defined meta:name="OVERHEIDop.versieInformatie"/>
  </office:meta>
</office:document-meta>
</file>