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03843515i7939299a-f9d7-4df0-adad-0144c7894a7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Noordzijde 219 aanleg gehandicaptenparkeerplaats kenteken HDN-99-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HDN-99-T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verkeersbord conform model <text:span text:style-name="nadrukvet">E6</text:span> (gehandicaptenparkeerplaats) van Bijlage I van het RVV 1990, voorzien van een onderbord met kenteken HDN-99-T en het aanbrengen van ondersteunende markeringen (RVV 1990), in te stellen: een gehandicaptenparkeerplaats ter hoogte van perceel Noordzijde 219 (parkeervaknummer 116332487417)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41.3mm" svg:height="97.89999999999999mm"><draw:image xlink:href="Pictures/Afbeelding1003843515i7939299a-f9d7-4df0-adad-0144c7894a7a.png" xlink:type="simple"/></draw:frame></text:p>
            </text:section></draw:text-box></draw:frame>
          </text:p>
            <text:p text:style-name="common-al">Amsterdam, 2 april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6417</text:span><text:line-break/><text:date style:data-style-name="dag" text:fixed="true" text:date-value="2025-04-04"/><text:line-break/><text:date style:data-style-name="jaar" text:fixed="true" text:date-value="2025-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6417</text:span><text:date style:data-style-name="nicedate" text:fixed="true" text:date-value="2025-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6417</text:span><text:date style:data-style-name="nicedate" text:fixed="true" text:date-value="2025-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Noordzijde 219 aanleg gehandicaptenparkeerplaats kenteken HDN-99-T - Noordzijde 21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Noordzijde 219 aanleg gehandicaptenparkeerplaats kenteken HDN-99-T</meta:user-defined>
    <meta:user-defined meta:name="OVERHEIDop.verkeersbordcode">E6</meta:user-defined>
    <dc:language>nl</dc:language>
    <meta:user-defined meta:name="OVERHEIDop.locatietype/OVERHEIDop.gebiedsmarkering">Adres</meta:user-defined>
    <meta:user-defined meta:name="DC.title">Amsterdam Nieuw-West, verkeersbesluit Noordzijde 219 aanleg gehandicaptenparkeerplaats kenteken HDN-99-T</meta:user-defined>
    <meta:user-defined meta:name="DCTERMS.W3CDTF/DCTERMS.available">2025-04-04</meta:user-defined>
    <meta:user-defined meta:name="DCTERMS.W3CDTF/OVERHEIDop.jaargang">2025</meta:user-defined>
    <meta:user-defined meta:name="OVERHEIDop.publicationIssue">146417</meta:user-defined>
    <meta:user-defined meta:name="OVERHEIDop.GmbID/DC.identifier">gmb-2025-146417</meta:user-defined>
    <meta:user-defined meta:name="OVERHEIDop.versieInformatie"/>
  </office:meta>
</office:document-meta>
</file>