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n de Grote of Sint-Martinuskerk Markt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in de Grote of Sint-Martinuskerk, het organiseren van een Stille Nacht Silent Disco op 3 mei 2025 van 13.00 tot 16.00 uur en van 20.00 tot 1.00 uur (besluit is verzonden op 1 april 2025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4837</text:span><text:line-break/><text:date style:data-style-name="dag" text:fixed="true" text:date-value="2025-04-09"/><text:line-break/><text:date style:data-style-name="jaar" text:fixed="true" text:date-value="2025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837</text:span><text:date style:data-style-name="nicedate" text:fixed="true" text:date-value="2025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837</text:span><text:date style:data-style-name="nicedate" text:fixed="true" text:date-value="2025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147</meta:user-defined>
    <dc:language>nl</dc:language>
    <meta:user-defined meta:name="OVERHEIDop.locatietype/OVERHEIDop.gebiedsmarkering">Adres</meta:user-defined>
    <meta:user-defined meta:name="DC.title">Evenementenvergunning in de Grote of Sint-Martinuskerk Markt 2 te Dokkum</meta:user-defined>
    <meta:user-defined meta:name="DCTERMS.W3CDTF/DCTERMS.available">2025-04-09</meta:user-defined>
    <meta:user-defined meta:name="DCTERMS.W3CDTF/OVERHEIDop.jaargang">2025</meta:user-defined>
    <meta:user-defined meta:name="OVERHEIDop.publicationIssue">144837</meta:user-defined>
    <meta:user-defined meta:name="OVERHEIDop.GmbID/DC.identifier">gmb-2025-144837</meta:user-defined>
    <meta:user-defined meta:name="OVERHEIDop.versieInformatie"/>
  </office:meta>
</office:document-meta>
</file>