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Hoevestraat 1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. </text:p>
            <text:p text:style-name="common-al">Hoevestraat 17A, 3033GA, plaatsen van 2 nieuwe kozijnen in de voorgevel op straatniveau t.b.v. lichtinval in de kelder (aanvraagdatum 24-03-2025, dossiernummer OMV.25.03.00318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42305</text:span><text:line-break/><text:date style:data-style-name="dag" text:fixed="true" text:date-value="2025-04-02"/><text:line-break/><text:date style:data-style-name="jaar" text:fixed="true" text:date-value="2025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2305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2305</text:span><text:date style:data-style-name="nicedate" text:fixed="true" text:date-value="2025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0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Hoevestraat 17A</meta:user-defined>
    <meta:user-defined meta:name="DCTERMS.W3CDTF/DCTERMS.available">2025-04-02</meta:user-defined>
    <meta:user-defined meta:name="DCTERMS.W3CDTF/OVERHEIDop.jaargang">2025</meta:user-defined>
    <meta:user-defined meta:name="OVERHEIDop.publicationIssue">142305</meta:user-defined>
    <meta:user-defined meta:name="OVERHEIDop.GmbID/DC.identifier">gmb-2025-142305</meta:user-defined>
    <meta:user-defined meta:name="OVERHEIDop.versieInformatie"/>
  </office:meta>
</office:document-meta>
</file>