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wijzigen van de gevels en de brandcompartimentering en bouwen carports, Euclideslaan 201, 3584BS Utrecht, GU-Z2024-00347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uclideslaan 201, 3584BS Utrecht</text:p>
            <text:p text:style-name="common-al">GU-Z2024-0034727</text:p>
            <text:p text:style-name="common-al">Toelichting: het wijzigen van de gevels en de brandcompartimentering en bouwen carports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9 me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0778</text:span><text:line-break/><text:date style:data-style-name="dag" text:fixed="true" text:date-value="2025-04-01"/><text:line-break/><text:date style:data-style-name="jaar" text:fixed="true" text:date-value="2025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0778</text:span><text:date style:data-style-name="nicedate" text:fixed="true" text:date-value="2025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0778</text:span><text:date style:data-style-name="nicedate" text:fixed="true" text:date-value="2025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referentienummer">Rx.Mission zaak GU-Z2024-0034727</meta:user-defined>
    <meta:user-defined meta:name="DCTERMS.abstract">Toelichting: het wijzigen van de gevels en de brandcompartimentering en bouwen carports</meta:user-defined>
    <dc:language>nl</dc:language>
    <meta:user-defined meta:name="OVERHEIDop.locatietype/OVERHEIDop.gebiedsmarkering">Vlak</meta:user-defined>
    <meta:user-defined meta:name="DC.title">Verleende Omgevingsvergunning, het wijzigen van de gevels en de brandcompartimentering en bouwen carports, Euclideslaan 201, 3584BS Utrecht, GU-Z2024-0034727</meta:user-defined>
    <meta:user-defined meta:name="OVERHEIDop.datumEindeReactietermijn">2025-05-09</meta:user-defined>
    <meta:user-defined meta:name="OVERHEIDop.terinzageleggingBG">https://jeleefomgeving.nl/inzien/002220647/01971861-d99e-4aa3-a376-6a437ed8ba93</meta:user-defined>
    <meta:user-defined meta:name="DCTERMS.W3CDTF/DCTERMS.available">2025-04-01</meta:user-defined>
    <meta:user-defined meta:name="DCTERMS.W3CDTF/OVERHEIDop.jaargang">2025</meta:user-defined>
    <meta:user-defined meta:name="OVERHEIDop.publicationIssue">140778</meta:user-defined>
    <meta:user-defined meta:name="OVERHEIDop.GmbID/DC.identifier">gmb-2025-140778</meta:user-defined>
    <meta:user-defined meta:name="OVERHEIDop.versieInformatie"/>
  </office:meta>
</office:document-meta>
</file>