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Spoedmelding het verwijderen van asbest (Sledemennerstraat 30 t/m 42), Sledemennerstraat 30, 9718 BZ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sloopwerkzaamheden voor </text:span>
            <text:span text:style-name="nadrukvet">Spoedmelding het verwijderen van asbest (Sledemennerstraat 30 t/m 42) aan Sledemennerstraat 30  te Groningen  </text:span>
          </text:p>
            <text:p text:style-name="common-al">De gemeente Groningen heeft op 06-01-2025 een melding sloopwerkzaamheden ontvangen voor Spoedmelding het verwijderen van asbest (Sledemennerstraat 30 t/m 42) aan Sledemennerstraat 30  te Groningen  , dossiernummer GRN-00013529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 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
          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
              <text:span text:style-name="nadrukvet">https://gemeente.groningen.nl/bezoekadressen-en-openingstijden</text:span>
            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3854</text:span><text:line-break/><text:date style:data-style-name="dag" text:fixed="true" text:date-value="2025-01-14"/><text:line-break/><text:date style:data-style-name="jaar" text:fixed="true" text:date-value="2025-0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854</text:span><text:date style:data-style-name="nicedate" text:fixed="true" text:date-value="2025-0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854</text:span><text:date style:data-style-name="nicedate" text:fixed="true" text:date-value="2025-0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13529</meta:user-defined>
    <dc:language>nl</dc:language>
    <meta:user-defined meta:name="OVERHEIDop.locatietype/OVERHEIDop.gebiedsmarkering">Punt</meta:user-defined>
    <meta:user-defined meta:name="DC.title">Kennisgeving melding sloopwerkzaamheden, Spoedmelding het verwijderen van asbest (Sledemennerstraat 30 t/m 42), Sledemennerstraat 30, 9718 BZ Groningen</meta:user-defined>
    <meta:user-defined meta:name="OVERHEIDop.datumEindeReactietermijn">2025-02-25</meta:user-defined>
    <meta:user-defined meta:name="OVERHEIDop.terinzageleggingBG">https://groningen.lokalebekendmakingen.nl/case/1:9822:74734</meta:user-defined>
    <meta:user-defined meta:name="DCTERMS.W3CDTF/DCTERMS.available">2025-01-14</meta:user-defined>
    <meta:user-defined meta:name="DCTERMS.W3CDTF/OVERHEIDop.jaargang">2025</meta:user-defined>
    <meta:user-defined meta:name="OVERHEIDop.publicationIssue">13854</meta:user-defined>
    <meta:user-defined meta:name="OVERHEIDop.GmbID/DC.identifier">gmb-2025-13854</meta:user-defined>
    <meta:user-defined meta:name="OVERHEIDop.versieInformatie"/>
  </office:meta>
</office:document-meta>
</file>