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Zuster Hennekeplein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Zuster Hennekeplein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inrichten van een gehandicapten parkeerplaats aan de Zuster Hennekeplein 37, Ter hoogte van pand nummer 37,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24 maart 2025</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J. van Maaren</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136826</text:span><text:line-break/><text:date style:data-style-name="dag" text:fixed="true" text:date-value="2025-03-31"/><text:line-break/><text:date style:data-style-name="jaar" text:fixed="true" text:date-value="2025-03-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36826</text:span><text:date style:data-style-name="nicedate" text:fixed="true" text:date-value="2025-03-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36826</text:span><text:date style:data-style-name="nicedate" text:fixed="true" text:date-value="2025-03-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43/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 - Gehandicaptenparkeerplaats op kenteken - Zuster Hennekeplein, Ter hoogte van pand nummer 37</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Zuster Hennekeplein (ROTTERDAM)</meta:user-defined>
    <meta:user-defined meta:name="DCTERMS.W3CDTF/DCTERMS.available">2025-03-31</meta:user-defined>
    <meta:user-defined meta:name="OVERHEIDop.externeBijlage">schouwen|exb-2025-11766</meta:user-defined>
    <meta:user-defined meta:name="DCTERMS.W3CDTF/OVERHEIDop.jaargang">2025</meta:user-defined>
    <meta:user-defined meta:name="OVERHEIDop.publicationIssue">136826</meta:user-defined>
    <meta:user-defined meta:name="OVERHEIDop.GmbID/DC.identifier">gmb-2025-136826</meta:user-defined>
    <meta:user-defined meta:name="OVERHEIDop.versieInformatie"/>
  </office:meta>
</office:document-meta>
</file>