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Zuster Hennekeplein 8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Zuster Hennekeplein 80, 3033BW, plaatsen van een luchtbehandelingsinstallatie (met bijbehorende kast). Omdat het project in strijd is met de regels van het ter plaatse geldende omgevingsplan wordt de aanvraag ook aangemerkt als een verzoek om omgevingsvergunning Omgevingsplanactiviteit voor de activiteit ‘Afwijken regels omgevingsplan’. (Grondslag: Ow, artikel 5.1, eerste lid, onder a, in combinatie met Bkl, artikel 8.0a, tweede lid) (datum besluit 26-03-2025, op dezelfde dag verzonden, dossiernummer OMV.24.08.00013). </text:p>
            <text:p text:style-name="common-al">Bezwaar bij verleende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6773</text:span><text:line-break/><text:date style:data-style-name="dag" text:fixed="true" text:date-value="2025-03-31"/><text:line-break/><text:date style:data-style-name="jaar" text:fixed="true" text:date-value="2025-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6773</text:span><text:date style:data-style-name="nicedate" text:fixed="true" text:date-value="2025-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6773</text:span><text:date style:data-style-name="nicedate" text:fixed="true" text:date-value="2025-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9/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omgevingsvergunning Zuster Hennekeplein 80</meta:user-defined>
    <meta:user-defined meta:name="DCTERMS.W3CDTF/DCTERMS.available">2025-03-31</meta:user-defined>
    <meta:user-defined meta:name="DCTERMS.W3CDTF/OVERHEIDop.jaargang">2025</meta:user-defined>
    <meta:user-defined meta:name="OVERHEIDop.publicationIssue">136773</meta:user-defined>
    <meta:user-defined meta:name="OVERHEIDop.GmbID/DC.identifier">gmb-2025-136773</meta:user-defined>
    <meta:user-defined meta:name="OVERHEIDop.versieInformatie"/>
  </office:meta>
</office:document-meta>
</file>