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op het parkeerterrein nabij de Jumbo, Mr. Andreaestraat 16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Kollum, op het parkeerterrein nabij de Jumbo, Mr. Andreaestraat 16, het innemen van een standplaats voor de verkoop van snacks en aanverwante artikelen op elke vrijdag en zaterdag in het jaar 2025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5520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520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520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50160</meta:user-defined>
    <dc:language>nl</dc:language>
    <meta:user-defined meta:name="OVERHEIDop.locatietype/OVERHEIDop.gebiedsmarkering">Adres</meta:user-defined>
    <meta:user-defined meta:name="DC.title">Standplaatsvergunning op het parkeerterrein nabij de Jumbo, Mr. Andreaestraat 16 te Kollum</meta:user-defined>
    <meta:user-defined meta:name="DCTERMS.W3CDTF/DCTERMS.available">2025-04-02</meta:user-defined>
    <meta:user-defined meta:name="DCTERMS.W3CDTF/OVERHEIDop.jaargang">2025</meta:user-defined>
    <meta:user-defined meta:name="OVERHEIDop.publicationIssue">135520</meta:user-defined>
    <meta:user-defined meta:name="OVERHEIDop.GmbID/DC.identifier">gmb-2025-135520</meta:user-defined>
    <meta:user-defined meta:name="OVERHEIDop.versieInformatie"/>
  </office:meta>
</office:document-meta>
</file>