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plaatsen van een dakkapel en het bouwen van een erker, Prinses Margrietlaan 22, 3454AK De Meern,  GU-Z2025-00043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es Margrietlaan 22, 3454AK De Meern</text:p>
            <text:p text:style-name="common-al">GU-Z2025-0004386</text:p>
            <text:p text:style-name="common-al">Toelichting: Het plaatsen van een dakkapel en het bouwen van een erker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3446</text:span><text:line-break/><text:date style:data-style-name="dag" text:fixed="true" text:date-value="2025-03-27"/><text:line-break/><text:date style:data-style-name="jaar" text:fixed="true" text:date-value="2025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3446</text:span><text:date style:data-style-name="nicedate" text:fixed="true" text:date-value="2025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3446</text:span><text:date style:data-style-name="nicedate" text:fixed="true" text:date-value="2025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04386</meta:user-defined>
    <meta:user-defined meta:name="DCTERMS.abstract">Toelichting: Het plaatsen van een dakkapel en het bouwen van een erker</meta:user-defined>
    <dc:language>nl</dc:language>
    <meta:user-defined meta:name="OVERHEIDop.locatietype/OVERHEIDop.gebiedsmarkering">Vlak</meta:user-defined>
    <meta:user-defined meta:name="DC.title">Verlenging beslistermijn omgevingsvergunning, Het plaatsen van een dakkapel en het bouwen van een erker, Prinses Margrietlaan 22, 3454AK De Meern,  GU-Z2025-0004386</meta:user-defined>
    <meta:user-defined meta:name="DCTERMS.W3CDTF/DCTERMS.available">2025-03-27</meta:user-defined>
    <meta:user-defined meta:name="DCTERMS.W3CDTF/OVERHEIDop.jaargang">2025</meta:user-defined>
    <meta:user-defined meta:name="OVERHEIDop.publicationIssue">133446</meta:user-defined>
    <meta:user-defined meta:name="OVERHEIDop.GmbID/DC.identifier">gmb-2025-133446</meta:user-defined>
    <meta:user-defined meta:name="OVERHEIDop.versieInformatie"/>
  </office:meta>
</office:document-meta>
</file>