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 voor het bouwen van een appartementencomplex met 35 woningen en inpandige fietsenberging, Natuursteenlaan 157, 2719 TB te Zoeterme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de beslistermijn</text:span>
          </text:p>
            <text:p text:style-name="common-al">De bekendmaking van de verlenging van de beslistermijn heeft uitsluitend een informatief karakter. Tegen de verlenging kunt u geen bezwaar indienen.</text:p>
            <text:p text:style-name="common-al">
            <text:span text:style-name="nadrukvet">Zaakgegevens</text:span>
          </text:p>
            <text:p text:style-name="common-al">Het zaaknummer: 2024-159998</text:p>
            <text:p text:style-name="common-al">Het product: Omgevingsvergunning</text:p>
            <text:p text:style-name="common-al">De omschrijving van de zaak:het bouwen van een appartementencomplex met 35 woningen en inpandige fietsenberging</text:p>
            <text:p text:style-name="common-al">De ontvangstdatum van de zaak: 24-10-2024</text:p>
            <text:p text:style-name="common-al">De globale locatie: Natuursteenlaan 157 2719TB Zoetermeer</text:p>
            <text:p text:style-name="common-al">
            <text:span text:style-name="nadrukvet">Besluitgegevens</text:span>
          </text:p>
            <text:p text:style-name="common-al">De besluitdatum: 09-01-2025</text:p>
            <text:p text:style-name="last-al">De besluitstatus: Actuee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13064</text:span><text:line-break/><text:date style:data-style-name="dag" text:fixed="true" text:date-value="2025-01-13"/><text:line-break/><text:date style:data-style-name="jaar" text:fixed="true" text:date-value="2025-0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064</text:span><text:date style:data-style-name="nicedate" text:fixed="true" text:date-value="2025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064</text:span><text:date style:data-style-name="nicedate" text:fixed="true" text:date-value="2025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4-159998</meta:user-defined>
    <meta:user-defined meta:name="DCTERMS.abstract">het bouwen van een appartementencomplex met 35 woningen en inpandige fietsenberg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termijnverlenging omgevingsvergunning voor het bouwen van een appartementencomplex met 35 woningen en inpandige fietsenberging, Natuursteenlaan 157, 2719 TB te Zoetermeer.</meta:user-defined>
    <meta:user-defined meta:name="DCTERMS.W3CDTF/DCTERMS.available">2025-01-13</meta:user-defined>
    <meta:user-defined meta:name="DCTERMS.W3CDTF/OVERHEIDop.jaargang">2025</meta:user-defined>
    <meta:user-defined meta:name="OVERHEIDop.publicationIssue">13064</meta:user-defined>
    <meta:user-defined meta:name="OVERHEIDop.GmbID/DC.identifier">gmb-2025-13064</meta:user-defined>
    <meta:user-defined meta:name="OVERHEIDop.versieInformatie"/>
  </office:meta>
</office:document-meta>
</file>