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reguliere procedure, Zeumerseweg 63 Voorthuizen, het bouwen en gebruiken van een tijdelijke loods voor opslag en stalling.</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Buiten behandeling. Het zaaknummer is 2025W0398.</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1 maart 2025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130164</text:span><text:line-break/><text:date style:data-style-name="dag" text:fixed="true" text:date-value="2025-03-26"/><text:line-break/><text:date style:data-style-name="jaar" text:fixed="true" text:date-value="2025-03-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30164</text:span><text:date style:data-style-name="nicedate" text:fixed="true" text:date-value="2025-03-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30164</text:span><text:date style:data-style-name="nicedate" text:fixed="true" text:date-value="2025-03-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6/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Buiten behandeling, reguliere procedure, Zeumerseweg 63 Voorthuizen, het bouwen en gebruiken van een tijdelijke loods voor opslag en stalling.</meta:user-defined>
    <meta:user-defined meta:name="DCTERMS.W3CDTF/DCTERMS.available">2025-03-26</meta:user-defined>
    <meta:user-defined meta:name="DCTERMS.W3CDTF/OVERHEIDop.jaargang">2025</meta:user-defined>
    <meta:user-defined meta:name="OVERHEIDop.publicationIssue">130164</meta:user-defined>
    <meta:user-defined meta:name="OVERHEIDop.GmbID/DC.identifier">gmb-2025-130164</meta:user-defined>
    <meta:user-defined meta:name="OVERHEIDop.versieInformatie"/>
  </office:meta>
</office:document-meta>
</file>