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Haelenstraat 12, 5045AN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2 maart 2025, geregistreerd onder zaak(nummer) Z2025-00002957, aangaande:</text:p>
            <text:p text:style-name="common-al">Omschrijving/naam: <text:span text:style-name="nadrukvet">plaatsen roerende zaken i.v.m. bouwactiviteiten - Bouwplaats inrichting</text:span></text:p>
            <text:p text:style-name="common-al">Locatie/adres: <text:span text:style-name="nadrukvet">Haelenstraat 12, 5045AN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 mei 2025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5-00002957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5-00002957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28105</text:span><text:line-break/><text:date style:data-style-name="dag" text:fixed="true" text:date-value="2025-03-25"/><text:line-break/><text:date style:data-style-name="jaar" text:fixed="true" text:date-value="2025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8105</text:span><text:date style:data-style-name="nicedate" text:fixed="true" text:date-value="2025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8105</text:span><text:date style:data-style-name="nicedate" text:fixed="true" text:date-value="2025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2957</meta:user-defined>
    <meta:user-defined meta:name="DCTERMS.abstract">Z2025-00002957 - plaatsen roerende zaken i.v.m. bouwactiviteiten - Bouwplaats inricht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, Haelenstraat 12, 5045AN Tilburg</meta:user-defined>
    <meta:user-defined meta:name="DCTERMS.W3CDTF/DCTERMS.available">2025-03-25</meta:user-defined>
    <meta:user-defined meta:name="DCTERMS.W3CDTF/OVERHEIDop.jaargang">2025</meta:user-defined>
    <meta:user-defined meta:name="OVERHEIDop.publicationIssue">128105</meta:user-defined>
    <meta:user-defined meta:name="OVERHEIDop.GmbID/DC.identifier">gmb-2025-128105</meta:user-defined>
    <meta:user-defined meta:name="OVERHEIDop.versieInformatie"/>
  </office:meta>
</office:document-meta>
</file>