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4ae6dc52-7be5-4af5-8a77-5271dee04b41.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5">
      <text:list-level-style-bullet text:bullet-char="•" text:level="1">
        <style:list-level-properties text:min-label-width="10mm"/>
      </text:list-level-style-bullet>
    </text:list-style>
    <text:list-style style:name="id1-3-2-1-2-25-1">
      <text:list-level-style-bullet text:bullet-char="•" text:level="1">
        <style:list-level-properties text:min-label-width="10mm"/>
      </text:list-level-style-bullet>
    </text:list-style>
    <text:list-style style:name="id1-3-2-1-2-25-2">
      <text:list-level-style-bullet text:bullet-char="•" text:level="1">
        <style:list-level-properties text:min-label-width="10mm"/>
      </text:list-level-style-bullet>
    </text:list-style>
    <text:list-style style:name="id1-3-2-1-2-25-3">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3-4">
      <text:list-level-style-bullet text:bullet-char="-" text:level="1">
        <style:list-level-properties text:min-label-width="10mm"/>
      </text:list-level-style-bullet>
    </text:list-style>
    <text:list-style style:name="id1-3-2-3-4-1">
      <text:list-level-style-bullet text:bullet-char="-" text:level="1">
        <style:list-level-properties text:min-label-width="10mm"/>
      </text:list-level-style-bullet>
    </text:list-style>
    <text:list-style style:name="id1-3-2-3-4-2">
      <text:list-level-style-bullet text:bullet-char="-" text:level="1">
        <style:list-level-properties text:min-label-width="10mm"/>
      </text:list-level-style-bullet>
    </text:list-style>
    <text:list-style style:name="id1-3-2-3-4-3">
      <text:list-level-style-bullet text:bullet-char="-" text:level="1">
        <style:list-level-properties text:min-label-width="10mm"/>
      </text:list-level-style-bullet>
    </text:list-style>
    <text:list-style style:name="id1-3-2-3-4-4">
      <text:list-level-style-bullet text:bullet-char="-" text:level="1">
        <style:list-level-properties text:min-label-width="10mm"/>
      </text:list-level-style-bullet>
    </text:list-style>
    <text:list-style style:name="id1-3-2-3-4-5">
      <text:list-level-style-bullet text:bullet-char="-" text:level="1">
        <style:list-level-properties text:min-label-width="10mm"/>
      </text:list-level-style-bullet>
    </text:list-style>
    <text:list-style style:name="id1-3-2-3-4-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tweezijdig parkeerverbod aan Kerkstraat en stremming aan Geerts Willigenplein te Heerenveen</text:p>
      <text:section text:name="regeling_id1-3-2" text:style-name="regeling">
        <text:section text:name="aanhef_id1-3-2-1" text:style-name="aanhef">
          <text:p text:style-name="aanhef_wie">Burgemeester en wethouders van de gemeente Heerenveen,</text:p>
          <text:section text:name="considerans_id1-3-2-1-2" text:style-name="considerans">
            <text:p text:style-name="considerans.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considerans.al">
            <text:span text:style-name="nadrukvet">Overwegende:</text:span>
          </text:p>
            <text:p text:style-name="considerans.al">dat de in het voorliggend besluit genoemde weg gelegen is binnen de bebouwde kom van Heerenveen en in beheer is bij de gemeente Heerenveen;</text:p>
            <text:p text:style-name="considerans.al">dat de in het voorliggend besluit genoemde weg een weg is als bedoeld in artikel 1, lid 1 onder b van de WVW 1994;</text:p>
            <text:p text:style-name="considerans.al">dat gelet op artikel 18, lid 1d, van de Wegenverkeerswet 1994 (WVW), burgemeester en wethouders bevoegd zijn om verkeersbesluiten te nemen, te wijzigen en in te trekken;</text:p>
            <text:p text:style-name="considerans.al">dat de breedte van de Kerkstraat varieert tussen de 5 en 6 meter;</text:p>
            <text:p text:style-name="considerans.al">dat één zijde van de rijbaan van de Kerkstraat auto’s worden geparkeerd;</text:p>
            <text:p text:style-name="considerans.al">dat de wegencategorisering in Heerenveen aansluit op de categorisering zoals opgenomen in het landelijke programma duurzaam veilig;</text:p>
            <text:p text:style-name="considerans.al">dat de Kerkstraat is gecategoriseerd als erftoegangsweg binnen de bebouwde kom;</text:p>
            <text:p text:style-name="considerans.al">dat er een appartementencomplex wordt gebouwd aan het Geerts Willigenplein;</text:p>
            <text:p text:style-name="considerans.al">dat om de veiligheid voor de bouwlocatie en de passanten te waarborgen het Geerts Willigenplein ter hoogte van de bouwlocatie moet worden afgesloten doormiddel van hekwerken; </text:p>
            <text:p text:style-name="considerans.al">dat de parkeergarage Geerts Willigen wel bereikbaar blijft vanaf de Kerkstraat;</text:p>
            <text:p text:style-name="considerans.al">dat het bouwverkeer een verplichte rijroute heeft omdat er maximaal met 30 ton over de Kleine Kerkstraat gereden mag worden;</text:p>
            <text:p text:style-name="considerans.al">dat deze maatregel is ingesteld om de veiligheid van de parkeergarage te waarborgen;</text:p>
            <text:p text:style-name="considerans.al">dat beladen vrachtwagens komen aanrijden over de Kerkstraat en onbeladen door moeten rijden over de Kleine Kerkstraat;</text:p>
            <text:p text:style-name="considerans.al">dat geparkeerd staande voertuigen de doorstroming belemmeren dan wel voor onveilige situaties zorgen;</text:p>
            <text:p text:style-name="considerans.al">dat in verband met bovenstaande overwegingen een parkeerverbod wordt ingesteld aan beide zijden van de rijbaan van de Kerkstraat waardoor het bouwverkeer zonder hinder en veilig over de Kerkstraat kan rijden naar de bouwplaats;</text:p>
            <text:p text:style-name="considerans.al">dat het parkeerverbod geldt van 7:00 tot 17:00 van maandag tot en met vrijdag; </text:p>
            <text:p text:style-name="considerans.al">dat de bevoorrading van de winkels mogelijk blijft doormiddel van de al bestaande laden en lossen plek;</text:p>
            <text:p text:style-name="considerans.al">dat er één gehandicaptenparkeerplaats wordt aangeduid op maaiveldniveau;</text:p>
            <text:p text:style-name="considerans.al">dat er vijf reguliere parkeerplaatsen op maaiveldniveau beschikbaar blijven;</text:p>
            <text:p text:style-name="considerans.al">dat na de inrit van de parkeergarage er een doodlopende straat ontstaat met uitzondering van een invalideparkeerplaats en laden en lossen; </text:p>
            <text:p text:style-name="considerans.al">dat de steeg van de Kerkstraat naar de Oude Koemarkt/ Vleesmarkt wordt versmald vanwege de constructie veiligheid voor de woningbouw, deze plek wordt vanwege de breedte aangeduid voor voetgangers; </text:p>
            <text:p text:style-name="considerans.al">dat gelet op artikel 2 van de WVW 1994 de hiervoor genoemde verkeersmaatregel strekt tot het: </text:p>
            <text:list text:style-name="id1-3-2-1-2-25">
              <text:list-item text:style-override="id1-3-2-1-2-25-1">
                <text:number>•</text:number>
                <text:p text:style-name="al">verzekeren van de veiligheid op de weg;</text:p>
              </text:list-item>
              <text:list-item text:style-override="id1-3-2-1-2-25-2">
                <text:number>•</text:number>
                <text:p text:style-name="al"> beschermen van weggebruikers en passagiers;</text:p>
              </text:list-item>
              <text:list-item text:style-override="id1-3-2-1-2-25-3">
                <text:number>•</text:number>
                <text:p text:style-name="al"> in stand houden van de weg en het waarborgen van de bruikbaarheid daarvan.</text:p>
              </text:list-item>
            </text:list>
            <text:p text:style-name="considerans.al">dat mede gelet op artikel 2 van de WVW 1994 het zoveel mogelijk waarborgen van de vrijheid van het verkeer in het geding komt bij het treffen van deze verkeersmaatregel;</text:p>
            <text:p text:style-name="considerans.al">dat de vrijheid van het verkeer door deze verkeersmaatregel wordt beperkt, doch dit wordt van geringer belang geacht dan de verkeersveiligheid op dit weggedeelte;</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15, tweede lid, van de WVW 1994, tijdelijke maatregelen op of aan de weg tot wijziging van de inrichting van de weg of tot het aanbrengen of verwijderen van voorzieningen ter regeling van het verkeer geschieden krachtens een verkeersbesluit;</text:p>
            <text:p text:style-name="considerans.al">dat het treffen van genoemde verkeersmaatregel een normale maatschappelijke ontwikkeling is waarmee een ieder kan worden geconfronteerd en waarvan de nadelige gevolgen in beginsel voor rekening van betrokkenen behoren te blijven;</text:p>
            <text:p text:style-name="considerans.al">dat voor het plaatsen van verkeersborden E1, E6, L8 en G7 van bijlage 1 van het RVV 1990 een verkeersbesluit is vereist;</text:p>
            <text:p text:style-name="considerans_bottom"/>
          </text:section>
        </text:section>
        <text:section text:name="regeling-tekst_id1-3-2-2" text:style-name="regeling-tekst">
          <text:section text:name="tekst_id1-3-2-2-1" text:style-name="tekst">
            <text:p text:style-name="common-al">
            <text:span text:style-name="nadrukvet">Het besluit:</text:span>
          </text:p>
            <text:list text:style-name="id1-3-2-2-1-2">
              <text:list-item text:style-override="id1-3-2-2-1-2-1">
                <text:number>-</text:number>
                <text:p text:style-name="al">Dat het parkeerverbod wordt gerealiseerd door het plaatsen van verkeersbord E1 van bijlage 1 van het RVV 1990, aan de linker- en rechterzijde aan het begin van de Kerkstraat, met onderbord ma t/m vr 7:00 – 17:00;</text:p>
              </text:list-item>
            </text:list>
            <text:list text:style-name="id1-3-2-2-1-3">
              <text:list-item text:style-override="id1-3-2-2-1-3-1">
                <text:number>-</text:number>
                <text:p text:style-name="al">Dat er een gehandicaptenparkeerplaats wordt gerealiseerd door het plaatsen van verkeersbord E6 van bijlage 1 van het RVV 1990, aan de noordzijde van de Kerkstraat;</text:p>
              </text:list-item>
            </text:list>
            <text:list text:style-name="id1-3-2-2-1-4">
              <text:list-item text:style-override="id1-3-2-2-1-4-1">
                <text:number>-</text:number>
                <text:p text:style-name="al">Dat in verband met het afsluiten van het Geerts Willigenplein een doodlopende weg wordt ingesteld op de Kerkstraat door het plaatsen van verkeersbord L8 van bijlage 1 van het RVV 1990, langs de rechterzijde van de rijbaan van de Kerkstraat na de inrit van de parkeergarage;</text:p>
              </text:list-item>
            </text:list>
            <text:list text:style-name="id1-3-2-2-1-5">
              <text:list-item text:style-override="id1-3-2-2-1-5-1">
                <text:number>-</text:number>
                <text:p text:style-name="al">Dat in verband met de werkzaamheden de steeg wordt versmald en er alleen plaats is voor de voetgangers. Dit wordt aangegeven door het verkeersbord G7 van bijlage 1 van het RVV 1990, aan beide ingangen van de steeg dus zowel vanaf de Kerkstraat als vanaf de Oude Koemarkt/ Vleesmarkt;</text:p>
              </text:list-item>
            </text:list>
            <text:p text:style-name="common-al">
            <text:span text:style-name="nadrukvet">Situatieschets</text:span>
          </text:p>
            <text:p text:style-name="last-al">
            <draw:frame><draw:text-box><text:section text:name="plaatje_id1-3-2-2-1-7-1" text:style-name="plaatje">
              <text:p text:style-name="illustratie_id1-3-2-2-1-7-1-1"><draw:frame draw:style-name="illustratie_id1-3-2-2-1-7-1-1" text:anchor-type="paragraph" svg:width="150mm" svg:height="95mm"><draw:image xlink:href="Pictures/Knipseli4ae6dc52-7be5-4af5-8a77-5271dee04b41.gif" xlink:type="simple"/></draw:frame></text:p>
            </text:section></draw:text-box></draw:frame>
          </text:p>
            <text:p text:style-name="tekst_bottom"/>
          </text:section>
        </text:section>
        <text:section text:name="bezwaarschrift_id1-3-2-3" text:style-name="bezwaarschrift">
          <text:p text:style-name="bezwaarschrift_top"/>
          <text:p text:style-name="bezwaarschrift_al">
          <text:span text:style-name="nadrukvet">Bezwaar</text:span>
        </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text:p>
          <text:list text:style-name="id1-3-2-3-4">
            <text:list-item text:style-override="id1-3-2-3-4-1">
              <text:number>-</text:number>
              <text:p text:style-name="al"> uw naam en adres;</text:p>
            </text:list-item>
            <text:list-item text:style-override="id1-3-2-3-4-2">
              <text:number>-</text:number>
              <text:p text:style-name="al"> de datum waarop u het bezwaarschrift schrijft;</text:p>
            </text:list-item>
            <text:list-item text:style-override="id1-3-2-3-4-3">
              <text:number>-</text:number>
              <text:p text:style-name="al"> Het kenmerk van het besluit (Z.25.481119)</text:p>
            </text:list-item>
            <text:list-item text:style-override="id1-3-2-3-4-4">
              <text:number>-</text:number>
              <text:p text:style-name="al"> een omschrijving van het besluit waartegen u bezwaar maakt;</text:p>
            </text:list-item>
            <text:list-item text:style-override="id1-3-2-3-4-5">
              <text:number>-</text:number>
              <text:p text:style-name="al"> de reden waarom u het er niet mee eens bent;</text:p>
            </text:list-item>
            <text:list-item text:style-override="id1-3-2-3-4-6">
              <text:number>-</text:number>
              <text:p text:style-name="al"> uw handtekening.</text:p>
            </text:list-item>
          </text:list>
          <text:p text:style-name="bezwaarschrift_al">Aldus vastgesteld op 18 maart 2025 te Heerenveen.</text:p>
          <text:p text:style-name="bezwaarschrift_al">Met vriendelijke groet,</text:p>
          <text:p text:style-name="bezwaarschrift_al">Burgemeester en wethouders van Heerenveen.</text:p>
          <text:p text:style-name="bezwaarschrift_al">Namens dit college, waarnemend Teamleider Inrichting en Beheer Openbare Ruimte,</text:p>
          <text:p text:style-name="bezwaarschrift_al">Sjoerd Talstr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4721</text:span><text:line-break/><text:date style:data-style-name="dag" text:fixed="true" text:date-value="2025-03-25"/><text:line-break/><text:date style:data-style-name="jaar" text:fixed="true" text:date-value="2025-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4721</text:span><text:date style:data-style-name="nicedate" text:fixed="true" text:date-value="2025-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4721</text:span><text:date style:data-style-name="nicedate" text:fixed="true" text:date-value="2025-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erenveen - instellen van een tweezijdig parkeerverbod en stremming - aan Kerkstraat en Geerts Willigenplein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E1</meta:user-defined>
    <meta:user-defined meta:name="OVERHEIDop.verkeersbordcode">E6</meta:user-defined>
    <meta:user-defined meta:name="OVERHEIDop.verkeersbordcode">G7</meta:user-defined>
    <meta:user-defined meta:name="OVERHEIDop.verkeersbordcode">L8</meta:user-defined>
    <dc:language>nl</dc:language>
    <meta:user-defined meta:name="OVERHEIDop.locatietype/OVERHEIDop.gebiedsmarkering">Weg</meta:user-defined>
    <meta:user-defined meta:name="OVERHEIDop.locatietype/OVERHEIDop.gebiedsmarkering">Weg</meta:user-defined>
    <meta:user-defined meta:name="DC.title">Verkeersbesluit voor het instellen van een tweezijdig parkeerverbod aan Kerkstraat en stremming aan Geerts Willigenplein te Heerenveen</meta:user-defined>
    <meta:user-defined meta:name="DCTERMS.W3CDTF/DCTERMS.available">2025-03-25</meta:user-defined>
    <meta:user-defined meta:name="DCTERMS.W3CDTF/OVERHEIDop.jaargang">2025</meta:user-defined>
    <meta:user-defined meta:name="OVERHEIDop.publicationIssue">124721</meta:user-defined>
    <meta:user-defined meta:name="OVERHEIDop.GmbID/DC.identifier">gmb-2025-124721</meta:user-defined>
    <meta:user-defined meta:name="OVERHEIDop.versieInformatie"/>
  </office:meta>
</office:document-meta>
</file>