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BINNENGEKOMEN AANVRAAG OMGEVINGSVERGUNNING BOUWEN – ST.-MICHIELSGESTELSEWEG THV 16-18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common-al">-St.-Michielsgestelseweg Vught, realiseren van een vrijstaande woning, Z24-286248.</text:p>
            <text:p text:style-name="common-al">De aanvraag is ontvangen op 8 januari 202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2465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465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465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BINNENGEKOMEN AANVRAAG OMGEVINGSVERGUNNING BOUWEN – ST.-MICHIELSGESTELSEWEG THV 16-18 VUGHT</meta:user-defined>
    <meta:user-defined meta:name="DCTERMS.W3CDTF/DCTERMS.available">2025-01-15</meta:user-defined>
    <meta:user-defined meta:name="DCTERMS.W3CDTF/OVERHEIDop.jaargang">2025</meta:user-defined>
    <meta:user-defined meta:name="OVERHEIDop.publicationIssue">12465</meta:user-defined>
    <meta:user-defined meta:name="OVERHEIDop.GmbID/DC.identifier">gmb-2025-12465</meta:user-defined>
    <meta:user-defined meta:name="OVERHEIDop.versieInformatie"/>
  </office:meta>
</office:document-meta>
</file>