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bouwen van een overkapping  - Woldweg 8, 9862 TK Sebaldeburen</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0-03-2025 een besluit genomen op de aanvraag met zaaknummer 2024008595 voor het bouwen van een overkapping  op locatie Woldweg 8, 9862 TK Sebaldeburen. De vergunning is verleend. Het besluit betreft de volgende onderdelen:</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24373</text:span><text:line-break/><text:date style:data-style-name="dag" text:fixed="true" text:date-value="2025-03-24"/><text:line-break/><text:date style:data-style-name="jaar" text:fixed="true" text:date-value="2025-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24373</text:span><text:date style:data-style-name="nicedate" text:fixed="true" text:date-value="2025-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24373</text:span><text:date style:data-style-name="nicedate" text:fixed="true" text:date-value="2025-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6/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8595</meta:user-defined>
    <dc:language>nl</dc:language>
    <meta:user-defined meta:name="OVERHEIDop.locatietype/OVERHEIDop.gebiedsmarkering">Vlak</meta:user-defined>
    <meta:user-defined meta:name="OVERHEIDop.locatietype/OVERHEIDop.gebiedsmarkering">Punt</meta:user-defined>
    <meta:user-defined meta:name="DC.title">Besluit op aanvraag: Omgevingsvergunning (regulier) voor het bouwen van een overkapping  - Woldweg 8, 9862 TK Sebaldeburen</meta:user-defined>
    <meta:user-defined meta:name="DCTERMS.W3CDTF/DCTERMS.available">2025-03-24</meta:user-defined>
    <meta:user-defined meta:name="DCTERMS.W3CDTF/OVERHEIDop.jaargang">2025</meta:user-defined>
    <meta:user-defined meta:name="OVERHEIDop.publicationIssue">124373</meta:user-defined>
    <meta:user-defined meta:name="OVERHEIDop.GmbID/DC.identifier">gmb-2025-124373</meta:user-defined>
    <meta:user-defined meta:name="OVERHEIDop.versieInformatie"/>
  </office:meta>
</office:document-meta>
</file>