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Jaagpad 14 2034JM Haarlem, 0392-2025-0003668, het vervangen van een bestaande woonark voor een nieuw te bouwen woonark en het verplaatsen van 2 afmeerpalen, ontvangen op 09-01-2025</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12173</text:span><text:line-break/><text:date style:data-style-name="dag" text:fixed="true" text:date-value="2025-01-13"/><text:line-break/><text:date style:data-style-name="jaar" text:fixed="true" text:date-value="2025-01-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2173</text:span><text:date style:data-style-name="nicedate" text:fixed="true" text:date-value="2025-01-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2173</text:span><text:date style:data-style-name="nicedate" text:fixed="true" text:date-value="2025-01-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2/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5-0003668</meta:user-defined>
    <meta:user-defined meta:name="DCTERMS.abstract">het vervangen van een bestaande woonark voor een nieuw te bouwen woonark en het verplaatsen van 2 afmeerpalen</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Gemeente Haarlem, ingekomen aanvraag omgevingsvergunning, Jaagpad 14 2034JM Haarlem, 0392-2025-0003668, het vervangen van een bestaande woonark voor een nieuw te bouwen woonark en het verplaatsen van 2 afmeerpalen, ontvangen op 09-01-2025</meta:user-defined>
    <meta:user-defined meta:name="DCTERMS.W3CDTF/DCTERMS.available">2025-01-13</meta:user-defined>
    <meta:user-defined meta:name="DCTERMS.W3CDTF/OVERHEIDop.jaargang">2025</meta:user-defined>
    <meta:user-defined meta:name="OVERHEIDop.publicationIssue">12173</meta:user-defined>
    <meta:user-defined meta:name="OVERHEIDop.GmbID/DC.identifier">gmb-2025-12173</meta:user-defined>
    <meta:user-defined meta:name="OVERHEIDop.versieInformatie"/>
  </office:meta>
</office:document-meta>
</file>