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bod zwaar verkeer (&gt; 45 ton) Ter Aalsterbrug</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uit eerdere onderzoeken de constructieve veiligheid van de Ter Aalsterbrug te Oosterhout niet kon worden aangetoond;</text:p>
            <text:p text:style-name="common-al">• dat er door Wagemaker een verdiepend onderzoek (project: W22096 Constructieve beoordeling Ter Aalsterbrug Oosterhout, 28 februari 2025) is uitgevoerd voor de Ter Aalsterbrug;</text:p>
            <text:p text:style-name="common-al">• het resultaat van de niet-lineaire berekening is dat de brug veilig gebruikt kan worden als de optredende verkeersbelasting beperkt blijft tot 45 ton voertuiggewicht;</text:p>
            <text:p text:style-name="common-al">• 45 ton voertuiggewicht is minder dan wat er geëist wordt vanuit de wet (besluit bouwwerken leefomgeving);</text:p>
            <text:p text:style-name="common-al">• dat in de wet is een minimaal voertuiggewicht van 60 ton voorgeschreven voor bruggen zoals de Ter Aalsterbrug;</text:p>
            <text:p text:style-name="common-al">• dat uit de berekening blijkt dat, met de huidige inzichten, een verkeersbelasting van 60 ton dus niet gedragen kan worden door de tand nok;</text:p>
            <text:p text:style-name="common-al">• dat de maatregel (gelet op artikel 2 van de Wegenverkeerswet) strekt tot:</text:p>
            <text:p text:style-name="common-al">1. het in stand houden van de weg en het waarborgen van de bruikbaarheid daarvan;</text:p>
            <text:p text:style-name="common-al">2. het zoveel mogelijk waarborgen van de vrijheid van het verkeer;</text:p>
            <text:p text:style-name="common-al">3. het voorkomen of beperken van door het verkeer veroorzaakte schade;</text:p>
            <text:p text:style-name="common-al">• dat overleg met de politie heeft plaatsgevonden, waarin de politie akkoord gaat met onderstaand besluit;</text:p>
            <text:p text:style-name="common-al">• dat genoemd wegvak in beheer is bij de gemeente Oosterhout.</text:p>
            <text:p text:style-name="common-al">besluiten tot het:</text:p>
            <text:p text:style-name="common-al">• instellen van een toegangsverbod voor voertuigen en samenstellingen van voertuigen waarvan de totaalmassa hoger is dan 45 ton.</text:p>
            <text:p text:style-name="common-al">Door het plaatsen van de volgende bebording:</text:p>
            <text:p text:style-name="last-al">• Aan weerszijden van de brug het RVV bord C21 (45 ton) (Gesloten voor voertuigen en samenstellingen van voertuigen waarvan de totaalmassa hoger is dan op het bord is aangegeven), zoals aangegeven op de tekening in de bijlage van dit besluit en overeenkomstig de voorwaarden in de BABW.</text:p>
            <text:p text:style-name="tekst_bottom"/>
          </text:section>
        </text:section>
        <text:section text:name="regeling-sluiting_id1-3-2-3" text:style-name="regeling-sluiting">
          <text:section text:name="ondertekening_id1-3-2-3-1">
            <text:p><text:span text:style-name="functie">Oosterhout, 18 maart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VERKEERSBESLUIT</text:p>
          <text:p text:style-name="bezwaarschrift_al">(MP18-03-2025)</text: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0825</text:span><text:line-break/><text:date style:data-style-name="dag" text:fixed="true" text:date-value="2025-03-26"/><text:line-break/><text:date style:data-style-name="jaar" text:fixed="true" text:date-value="2025-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0825</text:span><text:date style:data-style-name="nicedate" text:fixed="true" text:date-value="2025-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0825</text:span><text:date style:data-style-name="nicedate" text:fixed="true" text:date-value="2025-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verbod zwaar verkeer &gt;45 ton  - Ter Aalsterbru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1067253</meta:user-defined>
    <meta:user-defined meta:name="DCTERMS.abstract">VKB verbod zwaar verkeer &gt;45 ton Ter Aalsterbrug</meta:user-defined>
    <meta:user-defined meta:name="OVERHEIDop.verkeersbordcode">C2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bod zwaar verkeer (&gt; 45 ton) Ter Aalsterbrug</meta:user-defined>
    <meta:user-defined meta:name="OVERHEIDop.datumEindeReactietermijn">2025-05-07</meta:user-defined>
    <meta:user-defined meta:name="OVERHEIDop.terinzageleggingBG">https://www.oosterhout.nl/parkeren-vervoer-en-wegen/vervoer/verkeer/verkeersbesluiten</meta:user-defined>
    <meta:user-defined meta:name="DCTERMS.W3CDTF/DCTERMS.available">2025-03-26</meta:user-defined>
    <meta:user-defined meta:name="OVERHEIDop.externeBijlage">Bijlage vkb verbod zwaar verkeer Ter Aalsterbrug|exb-2025-10446</meta:user-defined>
    <meta:user-defined meta:name="DCTERMS.W3CDTF/OVERHEIDop.jaargang">2025</meta:user-defined>
    <meta:user-defined meta:name="OVERHEIDop.publicationIssue">120825</meta:user-defined>
    <meta:user-defined meta:name="OVERHEIDop.GmbID/DC.identifier">gmb-2025-120825</meta:user-defined>
    <meta:user-defined meta:name="OVERHEIDop.versieInformatie"/>
  </office:meta>
</office:document-meta>
</file>