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int Maartenstraat 15 Tijdelijk gebruik gemeentegrond plaatsen container aan Sint Maartenstraat 15, 4902 XN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Sint Maartenstraat 15, 4902 XN Oosterhout,</text:span> Sint Maartenstraat 15 Tijdelijk gebruik gemeentegrond plaatsen container (1066955 verzonden 17-03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6695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17621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621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621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6955</meta:user-defined>
    <dc:language>nl</dc:language>
    <meta:user-defined meta:name="OVERHEIDop.locatietype/OVERHEIDop.gebiedsmarkering">Punt</meta:user-defined>
    <meta:user-defined meta:name="DC.title">Toestemming voor Sint Maartenstraat 15 Tijdelijk gebruik gemeentegrond plaatsen container aan Sint Maartenstraat 15, 4902 XN Oosterhout</meta:user-defined>
    <meta:user-defined meta:name="DCTERMS.W3CDTF/DCTERMS.available">2025-03-27</meta:user-defined>
    <meta:user-defined meta:name="DCTERMS.W3CDTF/OVERHEIDop.jaargang">2025</meta:user-defined>
    <meta:user-defined meta:name="OVERHEIDop.publicationIssue">117621</meta:user-defined>
    <meta:user-defined meta:name="OVERHEIDop.GmbID/DC.identifier">gmb-2025-117621</meta:user-defined>
    <meta:user-defined meta:name="OVERHEIDop.versieInformatie"/>
  </office:meta>
</office:document-meta>
</file>