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BINNENGEKOMEN AANVRAAG OMGEVINGSVERGUNNING BOUWEN – POIRTERSSTRAAT 2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</text:p>
            <text:p text:style-name="common-al"/>
            <text:p text:style-name="common-al">- Poirtersstraat 2 Helvoirt, vervangen van de dakkappellen  aan de voorzijde, Z25-289711.</text:p>
            <text:p text:style-name="common-al"/>
            <text:p text:style-name="common-al">De aanvraag is ontvangen op 14 maart 202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17575</text:span><text:line-break/><text:date style:data-style-name="dag" text:fixed="true" text:date-value="2025-03-26"/><text:line-break/><text:date style:data-style-name="jaar" text:fixed="true" text:date-value="2025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7575</text:span><text:date style:data-style-name="nicedate" text:fixed="true" text:date-value="2025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7575</text:span><text:date style:data-style-name="nicedate" text:fixed="true" text:date-value="2025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0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BINNENGEKOMEN AANVRAAG OMGEVINGSVERGUNNING BOUWEN – POIRTERSSTRAAT 2 HELVOIRT</meta:user-defined>
    <meta:user-defined meta:name="DCTERMS.W3CDTF/DCTERMS.available">2025-03-26</meta:user-defined>
    <meta:user-defined meta:name="DCTERMS.W3CDTF/OVERHEIDop.jaargang">2025</meta:user-defined>
    <meta:user-defined meta:name="OVERHEIDop.publicationIssue">117575</meta:user-defined>
    <meta:user-defined meta:name="OVERHEIDop.GmbID/DC.identifier">gmb-2025-117575</meta:user-defined>
    <meta:user-defined meta:name="OVERHEIDop.versieInformatie"/>
  </office:meta>
</office:document-meta>
</file>