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Sinderenstraat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Jos Scholman Groen B.V.</text:p>
            <text:p text:style-name="common-al">Zaaknummer: 13457850</text:p>
            <text:p text:style-name="common-al">DSO nummer: 2025010701201</text:p>
            <text:p text:style-name="common-al">Ontvangstdatum melding: 07-01-2025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742</text:span><text:line-break/><text:date style:data-style-name="dag" text:fixed="true" text:date-value="2025-01-13"/><text:line-break/><text:date style:data-style-name="jaar" text:fixed="true" text:date-value="2025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742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742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3459447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toepassen grond en baggerspecie - Sinderenstraat, Amsterdam</meta:user-defined>
    <meta:user-defined meta:name="DCTERMS.W3CDTF/DCTERMS.available">2025-01-13</meta:user-defined>
    <meta:user-defined meta:name="DCTERMS.W3CDTF/OVERHEIDop.jaargang">2025</meta:user-defined>
    <meta:user-defined meta:name="OVERHEIDop.publicationIssue">11742</meta:user-defined>
    <meta:user-defined meta:name="OVERHEIDop.GmbID/DC.identifier">gmb-2025-11742</meta:user-defined>
    <meta:user-defined meta:name="OVERHEIDop.versieInformatie"/>
  </office:meta>
</office:document-meta>
</file>