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Lange Voren 17 het snoeien van de boom (2 meter) aan Lange Voren 17, 4904 PH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Lange Voren 17, 4904 PH Oosterhout,</text:span> Lange Voren 17 het snoeien van de boom (2 meter) (1062486 ontvangen 07-01-2025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62486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11583</text:span><text:line-break/><text:date style:data-style-name="dag" text:fixed="true" text:date-value="2025-01-16"/><text:line-break/><text:date style:data-style-name="jaar" text:fixed="true" text:date-value="2025-0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1583</text:span><text:date style:data-style-name="nicedate" text:fixed="true" text:date-value="2025-0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1583</text:span><text:date style:data-style-name="nicedate" text:fixed="true" text:date-value="2025-0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062486</meta:user-defined>
    <dc:language>nl</dc:language>
    <meta:user-defined meta:name="OVERHEIDop.locatietype/OVERHEIDop.gebiedsmarkering">Punt</meta:user-defined>
    <meta:user-defined meta:name="DC.title">Aanvraag vergunning voor Lange Voren 17 het snoeien van de boom (2 meter) aan Lange Voren 17, 4904 PH Oosterhout</meta:user-defined>
    <meta:user-defined meta:name="DCTERMS.W3CDTF/DCTERMS.available">2025-01-16</meta:user-defined>
    <meta:user-defined meta:name="DCTERMS.W3CDTF/OVERHEIDop.jaargang">2025</meta:user-defined>
    <meta:user-defined meta:name="OVERHEIDop.publicationIssue">11583</meta:user-defined>
    <meta:user-defined meta:name="OVERHEIDop.GmbID/DC.identifier">gmb-2025-11583</meta:user-defined>
    <meta:user-defined meta:name="OVERHEIDop.versieInformatie"/>
  </office:meta>
</office:document-meta>
</file>