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kondiging verkoop van 12 woningbouwkavels in Bant voor het zelf bouwen van een won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In Bant Oost worden 12 bouwkavels uitgegeven voor particuliere verkoop. Hiervan zijn 6 kavels bestemd voor twee-onder-één-kapwoningen en 6 voor vrijstaande woningen. De kavels variëren in grootte van 338 m² tot 804 m². </text:p>
            <text:p text:style-name="al"/>
            <text:p text:style-name="al">
            <text:span text:style-name="nadrukvet">Inschrijving loting</text:span>
          </text:p>
            <text:p text:style-name="al">De uitgifte van de kavels vindt plaats via een loting. De verkoopprocedure staat op<text:a xlink:href="https://woneninnoordoostpolder.nl/bant/" xlink:type="simple"> https://woneninnoordoostpolder.nl/bant/</text:a>. Daar vindt u ook informatie over de prijs per kavel en overige voorwaarden van verkoop.</text:p>
            <text:p text:style-name="al"/>
            <text:p text:style-name="al">Geïnteresseerden voor de koop van een kavel kunnen zich van donderdag 20 maart 2025 tot en met zondag 6 april 2025 uitsluitend via de website: <text:a xlink:href="https://woneninnoordoostpolder.nl/bant/" xlink:type="simple">https://woneninnoordoostpolder.nl/bant/</text:a> inschrijven voor de loting. De loting van de bouwkavels vindt plaats op dinsdag 15 april 2025. 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113810</text:span><text:line-break/><text:date style:data-style-name="dag" text:fixed="true" text:date-value="2025-03-19"/><text:line-break/><text:date style:data-style-name="jaar" text:fixed="true" text:date-value="2025-03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3810</text:span><text:date style:data-style-name="nicedate" text:fixed="true" text:date-value="2025-03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13810</text:span><text:date style:data-style-name="nicedate" text:fixed="true" text:date-value="2025-03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34/xml/MC-DRP-OverigeInformatie-Web-CB.xml</meta:user-defined>
    <meta:user-defined meta:name="OVERHEID.Gemeente/DC.creator">Noordoostpolde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Noordoostpolder</meta:user-defined>
    <meta:user-defined meta:name="OVERHEID.Gemeente/DCTERMS.publisher">Noordoostpolder</meta:user-defined>
    <meta:user-defined meta:name="OVERHEID.TaxonomieBeleidsagendaDecentraal/OVERHEID.category">Huisvesting | Organisatie en beleid</meta:user-defined>
    <dc:language>nl</dc:language>
    <meta:user-defined meta:name="OVERHEIDop.locatietype/OVERHEIDop.gebiedsmarkering">Gemeente</meta:user-defined>
    <meta:user-defined meta:name="DC.title">Aankondiging verkoop van 12 woningbouwkavels in Bant voor het zelf bouwen van een woning</meta:user-defined>
    <meta:user-defined meta:name="DCTERMS.W3CDTF/DCTERMS.available">2025-03-19</meta:user-defined>
    <meta:user-defined meta:name="DCTERMS.W3CDTF/OVERHEIDop.jaargang">2025</meta:user-defined>
    <meta:user-defined meta:name="OVERHEIDop.publicationIssue">113810</meta:user-defined>
    <meta:user-defined meta:name="OVERHEIDop.GmbID/DC.identifier">gmb-2025-113810</meta:user-defined>
    <meta:user-defined meta:name="OVERHEIDop.versieInformatie"/>
  </office:meta>
</office:document-meta>
</file>